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693in"/>
    </style:style>
    <style:style style:name="Table1" style:family="table" style:master-page-name="MP0">
      <style:table-properties style:width="6.693in" style:rel-width="100%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6" style:family="table-column">
      <style:table-column-properties style:column-width="1.7083in"/>
    </style:style>
    <style:style style:name="TableColumn7" style:family="table-column">
      <style:table-column-properties style:column-width="0.0423in"/>
    </style:style>
    <style:style style:name="TableColumn8" style:family="table-column">
      <style:table-column-properties style:column-width="4.7083in"/>
    </style:style>
    <style:style style:name="Table5" style:family="table">
      <style:table-properties style:width="6.459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" style:parent-style-name="Normale" style:family="paragraph">
      <style:paragraph-properties fo:break-before="page"/>
    </style:style>
    <style:style style:name="T12" style:parent-style-name="Car.predefinitoparagrafo" style:family="text">
      <style:text-properties style:font-name="Arial" style:font-name-complex="Arial" fo:font-size="9pt" style:font-size-asian="9pt" style:font-size-complex="9pt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e" style:family="paragraph">
      <style:paragraph-properties fo:text-align="center"/>
      <style:text-properties style:font-name="Arial" style:font-name-complex="Arial" fo:font-size="9pt" style:font-size-asian="9pt" style:font-size-complex="9pt" style:language-asian="en" style:country-asian="US"/>
    </style:style>
    <style:style style:name="TableCell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" style:parent-style-name="Normale" style:family="paragraph">
      <style:paragraph-properties fo:text-align="center" fo:margin-left="0.0465in" fo:text-indent="-0.0055in">
        <style:tab-stops/>
      </style:paragraph-properties>
    </style:style>
    <style:style style:name="T17" style:parent-style-name="Car.predefinitoparagrafo" style:family="text">
      <style:text-properties style:font-name="Arial" style:font-name-complex="Arial" fo:font-weight="bold" style:font-weight-asian="bold" style:font-weight-complex="bold" fo:font-size="11pt" style:font-size-asian="11pt" style:font-size-complex="8.5pt" style:language-asian="en" style:country-asian="US"/>
    </style:style>
    <style:style style:name="T18" style:parent-style-name="Car.predefinitoparagrafo" style:family="text">
      <style:text-properties style:font-name="Arial" style:font-name-complex="Arial" fo:font-weight="bold" style:font-weight-asian="bold" style:font-weight-complex="bold" fo:font-size="10pt" style:font-size-asian="10pt" style:font-size-complex="8.5pt" style:language-asian="en" style:country-asian="US"/>
    </style:style>
    <style:style style:name="T19" style:parent-style-name="Car.predefinitoparagrafo" style:family="text">
      <style:text-properties style:font-name="Arial" style:font-name-complex="Arial" fo:font-weight="bold" style:font-weight-asian="bold" style:font-weight-complex="bold" fo:font-size="20pt" style:font-size-asian="20pt" style:font-size-complex="20pt" style:language-asian="en" style:country-asian="US"/>
    </style:style>
    <style:style style:name="P20" style:parent-style-name="Normale" style:family="paragraph">
      <style:paragraph-properties fo:text-align="center" fo:margin-left="0.0465in" fo:text-indent="-0.0055in">
        <style:tab-stops/>
      </style:paragraph-properties>
    </style:style>
    <style:style style:name="T21" style:parent-style-name="Car.predefinitoparagrafo" style:family="text">
      <style:text-properties style:font-name="Arial" style:font-name-complex="Arial" style:font-weight-complex="bold" fo:font-size="11pt" style:font-size-asian="11pt" style:font-size-complex="11pt" style:language-asian="en" style:country-asian="US"/>
    </style:style>
    <style:style style:name="T22" style:parent-style-name="Car.predefinitoparagrafo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en" style:country-asian="US"/>
    </style:style>
    <style:style style:name="T23" style:parent-style-name="Car.predefinitoparagraf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24" style:parent-style-name="Car.predefinitoparagraf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P25" style:parent-style-name="Normale" style:family="paragraph">
      <style:text-properties fo:font-size="10pt" style:font-size-asian="10pt" style:font-size-complex="10pt" style:language-asian="en" style:country-asian="US"/>
    </style:style>
    <style:style style:name="TableRow26" style:family="table-row">
      <style:table-row-properties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" style:parent-style-name="Normale" style:family="paragraph">
      <style:paragraph-properties fo:text-align="center"/>
      <style:text-properties style:font-name="Arial" style:font-name-complex="Arial" fo:font-size="9pt" style:font-size-asian="9pt" style:font-size-complex="9pt" style:language-asian="en" style:country-asian="US"/>
    </style:style>
    <style:style style:name="TableRow29" style:family="table-row">
      <style:table-row-properties/>
    </style:style>
    <style:style style:name="TableCell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" style:parent-style-name="Normale" style:family="paragraph">
      <style:text-properties fo:font-size="10pt" style:font-size-asian="10pt" style:font-size-complex="10pt" style:language-asian="en" style:country-asian="US"/>
    </style:style>
    <style:style style:name="TableRow32" style:family="table-row">
      <style:table-row-properties/>
    </style:style>
    <style:style style:name="TableCell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35" style:family="table-column">
      <style:table-column-properties style:column-width="0.0423in"/>
    </style:style>
    <style:style style:name="TableColumn36" style:family="table-column">
      <style:table-column-properties style:column-width="0.0423in"/>
    </style:style>
    <style:style style:name="TableColumn37" style:family="table-column">
      <style:table-column-properties style:column-width="6.6083in"/>
    </style:style>
    <style:style style:name="Table34" style:family="table">
      <style:table-properties style:width="6.693in" style:rel-width="100%" fo:margin-left="0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40" style:parent-style-name="Normale" style:family="paragraph">
      <style:paragraph-properties fo:text-align="justify"/>
      <style:text-properties fo:font-size="10pt" style:font-size-asian="10pt" style:font-size-complex="10pt" style:language-asian="en" style:country-asian="US"/>
    </style:style>
    <style:style style:name="TableCell41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42" style:parent-style-name="Normale" style:family="paragraph">
      <style:paragraph-properties fo:text-align="justify"/>
      <style:text-properties style:font-name="Arial" style:font-name-asian="Calibri" style:font-name-complex="Arial" fo:font-size="9pt" style:font-size-asian="9pt" style:font-size-complex="9pt" style:language-asian="en" style:country-asian="US"/>
    </style:style>
    <style:style style:name="TableCell43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44" style:parent-style-name="Normale" style:family="paragraph">
      <style:paragraph-properties fo:text-align="justify"/>
    </style:style>
    <style:style style:name="P45" style:parent-style-name="Normale" style:family="paragraph">
      <style:paragraph-properties fo:text-align="justify"/>
      <style:text-properties fo:font-size="10pt" style:font-size-asian="10pt" style:font-size-complex="10pt" style:language-asian="en" style:country-asian="US"/>
    </style:style>
    <style:style style:name="TableRow46" style:family="table-row">
      <style:table-row-properties/>
    </style:style>
    <style:style style:name="TableCell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" style:parent-style-name="Normale" style:family="paragraph">
      <style:text-properties fo:font-size="10pt" style:font-size-asian="10pt" style:font-size-complex="10pt" style:language-asian="en" style:country-asian="US"/>
    </style:style>
    <style:style style:name="P49" style:parent-style-name="Normale" style:family="paragraph">
      <style:paragraph-properties fo:text-align="center"/>
    </style:style>
    <style:style style:name="T50" style:parent-style-name="Car.predefinitoparagrafo" style:family="text">
      <style:text-properties style:font-name="Verdana" fo:font-weight="bold" style:font-weight-asian="bold" style:font-weight-complex="bold" fo:color="#FF0000" fo:font-size="11pt" style:font-size-asian="11pt" style:font-size-complex="11pt"/>
    </style:style>
    <style:style style:name="T51" style:parent-style-name="Car.predefinitoparagrafo" style:family="text">
      <style:text-properties style:font-name="Verdana" fo:font-weight="bold" style:font-weight-asian="bold" style:font-weight-complex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style:font-name="Verdana" fo:font-weight="bold" style:font-weight-asian="bold" style:font-weight-complex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Verdana" fo:font-weight="bold" style:font-weight-asian="bold" style:font-weight-complex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54" style:parent-style-name="Normale" style:family="paragraph">
      <style:paragraph-properties fo:text-align="center"/>
    </style:style>
    <style:style style:name="P55" style:parent-style-name="Normale" style:family="paragraph">
      <style:text-properties style:font-name="Verdana" style:font-weight-complex="bold" fo:color="#FF0000" fo:font-size="11pt" style:font-size-asian="11pt" style:font-size-complex="11pt"/>
    </style:style>
    <style:style style:name="TableColumn57" style:family="table-column">
      <style:table-column-properties style:column-width="1.8187in" style:use-optimal-column-width="false"/>
    </style:style>
    <style:style style:name="TableColumn58" style:family="table-column">
      <style:table-column-properties style:column-width="4.134in" style:use-optimal-column-width="false"/>
    </style:style>
    <style:style style:name="TableColumn59" style:family="table-column">
      <style:table-column-properties style:column-width="1.575in" style:use-optimal-column-width="false"/>
    </style:style>
    <style:style style:name="Table56" style:family="table">
      <style:table-properties style:width="7.5277in" fo:margin-left="-0.4437in" table:align="left"/>
    </style:style>
    <style:style style:name="TableRow60" style:family="table-row">
      <style:table-row-properties style:min-row-height="1.3777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" style:parent-style-name="Normale" style:family="paragraph">
      <style:paragraph-properties style:contextual-spacing="true" fo:text-align="center" fo:margin-top="0.0694in" fo:margin-bottom="0.0694in"/>
    </style:style>
    <style:style style:name="T6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64" style:parent-style-name="Normale" style:family="paragraph">
      <style:paragraph-properties style:contextual-spacing="true" fo:margin-top="0.0694in" fo:margin-bottom="0.0694in"/>
      <style:text-properties fo:font-weight="bold" style:font-weight-asian="bold" style:font-weight-complex="bold"/>
    </style:style>
    <style:style style:name="TableCell65" style:family="table-cell">
      <style:table-cell-properties fo:border="0.0069in solid #000000" style:writing-mode="lr-tb" fo:padding-top="0in" fo:padding-left="0.0486in" fo:padding-bottom="0in" fo:padding-right="0.0486in"/>
    </style:style>
    <style:style style:name="P66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67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68" style:parent-style-name="Normale" style:family="paragraph">
      <style:paragraph-properties style:contextual-spacing="true" fo:margin-top="0.0694in" fo:margin-bottom="0.0694in"/>
    </style:style>
    <style:style style:name="T6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70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71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2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3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4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5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6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77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8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79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80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81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82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83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84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85" style:parent-style-name="Normale" style:family="paragraph">
      <style:paragraph-properties style:contextual-spacing="true" fo:margin-top="0.0694in" fo:margin-bottom="0.0694in"/>
    </style:style>
    <style:style style:name="T86" style:parent-style-name="Car.predefinitoparagrafo" style:family="text">
      <style:text-properties style:font-name="Calibri" style:font-name-complex="Calibri"/>
    </style:style>
    <style:style style:name="T8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88" style:parent-style-name="Car.predefinitoparagrafo" style:family="text">
      <style:text-properties style:font-name="Calibri" style:font-name-complex="Calibri"/>
    </style:style>
    <style:style style:name="P89" style:parent-style-name="Normale" style:family="paragraph">
      <style:paragraph-properties style:contextual-spacing="true" fo:margin-top="0.0694in" fo:margin-bottom="0.0694in"/>
    </style:style>
    <style:style style:name="T90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T91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P9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9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9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0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0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0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1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1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2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2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2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3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3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4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4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5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5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6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6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6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7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7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8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8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8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19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19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20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0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21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3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4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text:display="none"/>
    </style:style>
    <style:style style:name="P217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8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1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2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2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22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text:display="none"/>
    </style:style>
    <style:style style:name="P223" style:parent-style-name="Normale" style:family="paragraph">
      <style:text-properties style:font-name="Calibri" style:font-name-complex="Calibri" text:display="none"/>
    </style:style>
    <style:style style:name="P224" style:parent-style-name="Normale" style:family="paragraph">
      <style:text-properties style:font-name="Calibri" style:font-name-complex="Calibri" text:display="none"/>
    </style:style>
    <style:style style:name="P225" style:parent-style-name="Normale" style:family="paragraph">
      <style:text-properties style:font-name="Calibri" style:font-name-complex="Calibri" text:display="none"/>
    </style:style>
    <style:style style:name="P226" style:parent-style-name="Normale" style:family="paragraph">
      <style:text-properties style:font-name="Calibri" style:font-name-complex="Calibri" fo:font-weight="bold" style:font-weight-asian="bold" style:font-weight-complex="bold" text:display="none"/>
    </style:style>
    <style:style style:name="P227" style:parent-style-name="Normale" style:family="paragraph">
      <style:text-properties style:font-name="Calibri" style:font-name-complex="Calibri" text:display="none"/>
    </style:style>
    <style:style style:name="P228" style:parent-style-name="Normale" style:family="paragraph">
      <style:text-properties style:font-name="Calibri" style:font-name-complex="Calibri" text:display="none"/>
    </style:style>
    <style:style style:name="P229" style:parent-style-name="Normale" style:family="paragraph">
      <style:text-properties style:font-name="Calibri" style:font-name-complex="Calibri" text:display="none"/>
    </style:style>
    <style:style style:name="P230" style:parent-style-name="Normale" style:family="paragraph">
      <style:text-properties style:font-name="Calibri" style:font-name-complex="Calibri" text:display="none"/>
    </style:style>
    <style:style style:name="P231" style:parent-style-name="Normale" style:family="paragraph">
      <style:text-properties style:font-name="Calibri" style:font-name-complex="Calibri" text:display="none"/>
    </style:style>
    <style:style style:name="P232" style:parent-style-name="Normale" style:family="paragraph">
      <style:text-properties style:font-name="Calibri" style:font-name-complex="Calibri" fo:font-weight="bold" style:font-weight-asian="bold" style:font-weight-complex="bold" text:display="none"/>
    </style:style>
    <style:style style:name="P233" style:parent-style-name="Normale" style:family="paragraph">
      <style:text-properties style:font-name="Calibri" style:font-name-complex="Calibri" text:display="none"/>
    </style:style>
    <style:style style:name="P234" style:parent-style-name="Normale" style:family="paragraph">
      <style:text-properties style:font-name="Calibri" style:font-name-complex="Calibri" text:display="none"/>
    </style:style>
    <style:style style:name="P235" style:parent-style-name="Normale" style:family="paragraph">
      <style:text-properties style:font-name="Calibri" style:font-name-complex="Calibri" text:display="none"/>
    </style:style>
    <style:style style:name="P236" style:parent-style-name="Normale" style:family="paragraph">
      <style:text-properties style:font-name="Calibri" style:font-name-complex="Calibri" text:display="none"/>
    </style:style>
    <style:style style:name="P237" style:parent-style-name="Normale" style:family="paragraph">
      <style:text-properties style:font-name="Calibri" style:font-name-complex="Calibri" text:display="none"/>
    </style:style>
    <style:style style:name="P238" style:parent-style-name="Normale" style:family="paragraph">
      <style:text-properties style:font-name="Calibri" style:font-name-complex="Calibri" fo:font-weight="bold" style:font-weight-asian="bold" style:font-weight-complex="bold" text:display="none"/>
    </style:style>
    <style:style style:name="P239" style:parent-style-name="Normale" style:family="paragraph">
      <style:text-properties style:font-name="Calibri" style:font-name-complex="Calibri" text:display="none"/>
    </style:style>
    <style:style style:name="P240" style:parent-style-name="Normale" style:family="paragraph">
      <style:text-properties style:font-name="Calibri" style:font-name-complex="Calibri" text:display="none"/>
    </style:style>
    <style:style style:name="P241" style:parent-style-name="Normale" style:family="paragraph">
      <style:text-properties style:font-name="Calibri" style:font-name-complex="Calibri" text:display="none"/>
    </style:style>
    <style:style style:name="P242" style:parent-style-name="Normale" style:family="paragraph">
      <style:text-properties style:font-name="Calibri" style:font-name-complex="Calibri" text:display="none"/>
    </style:style>
    <style:style style:name="P243" style:parent-style-name="Normale" style:family="paragraph">
      <style:text-properties style:font-name="Calibri" style:font-name-complex="Calibri" text:display="none"/>
    </style:style>
    <style:style style:name="P244" style:parent-style-name="Normale" style:family="paragraph">
      <style:text-properties style:font-name="Calibri" style:font-name-complex="Calibri" text:display="none"/>
    </style:style>
    <style:style style:name="P245" style:parent-style-name="Normale" style:family="paragraph">
      <style:text-properties style:font-name="Calibri" style:font-name-complex="Calibri"/>
    </style:style>
    <style:style style:name="TableCell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" style:parent-style-name="Normale" style:family="paragraph">
      <style:paragraph-properties fo:text-align="center"/>
      <style:text-properties style:font-name="Calibri" style:font-name-complex="Calibri"/>
    </style:style>
    <style:style style:name="TableRow248" style:family="table-row">
      <style:table-row-properties style:min-row-height="1.3777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" style:parent-style-name="Normale" style:family="paragraph">
      <style:paragraph-properties fo:text-align="center"/>
      <style:text-properties fo:font-weight="bold" style:font-weight-asian="bold" style:font-weight-complex="bold"/>
    </style:style>
    <style:style style:name="TableCell251" style:family="table-cell">
      <style:table-cell-properties fo:border="0.0069in solid #000000" style:writing-mode="lr-tb" fo:padding-top="0in" fo:padding-left="0.0486in" fo:padding-bottom="0in" fo:padding-right="0.0486in"/>
    </style:style>
    <style:style style:name="P252" style:parent-style-name="Normale" style:family="paragraph">
      <style:text-properties text:display="none"/>
    </style:style>
    <style:style style:name="P253" style:parent-style-name="Normale" style:family="paragraph">
      <style:text-properties text:display="none"/>
    </style:style>
    <style:style style:name="P254" style:parent-style-name="Normale" style:family="paragraph">
      <style:text-properties text:display="none"/>
    </style:style>
    <style:style style:name="P255" style:parent-style-name="Normale" style:family="paragraph">
      <style:text-properties text:display="none"/>
    </style:style>
    <style:style style:name="P256" style:parent-style-name="Normale" style:family="paragraph">
      <style:text-properties text:display="none"/>
    </style:style>
    <style:style style:name="P257" style:parent-style-name="Normale" style:family="paragraph">
      <style:text-properties text:display="none"/>
    </style:style>
    <style:style style:name="P258" style:parent-style-name="Normale" style:family="paragraph">
      <style:text-properties text:display="none"/>
    </style:style>
    <style:style style:name="P259" style:parent-style-name="Normale" style:family="paragraph">
      <style:text-properties text:display="none"/>
    </style:style>
    <style:style style:name="P260" style:parent-style-name="Normale" style:family="paragraph">
      <style:text-properties text:display="none"/>
    </style:style>
    <style:style style:name="P261" style:parent-style-name="Normale" style:family="paragraph">
      <style:text-properties text:display="none"/>
    </style:style>
    <style:style style:name="P262" style:parent-style-name="Normale" style:family="paragraph">
      <style:text-properties text:display="none"/>
    </style:style>
    <style:style style:name="P263" style:parent-style-name="Normale" style:family="paragraph">
      <style:text-properties text:display="none"/>
    </style:style>
    <style:style style:name="P264" style:parent-style-name="Normale" style:family="paragraph">
      <style:text-properties text:display="none"/>
    </style:style>
    <style:style style:name="P265" style:parent-style-name="Normale" style:family="paragraph">
      <style:text-properties text:display="none"/>
    </style:style>
    <style:style style:name="P266" style:parent-style-name="Normale" style:family="paragraph">
      <style:text-properties text:display="none"/>
    </style:style>
    <style:style style:name="P267" style:parent-style-name="Normale" style:family="paragraph">
      <style:text-properties text:display="none"/>
    </style:style>
    <style:style style:name="P268" style:parent-style-name="Normale" style:family="paragraph">
      <style:text-properties text:display="none"/>
    </style:style>
    <style:style style:name="T269" style:parent-style-name="Car.predefinitoparagrafo" style:family="text">
      <style:text-properties fo:font-style="italic" style:font-style-asian="italic" style:font-style-complex="italic" text:display="none"/>
    </style:style>
    <style:style style:name="P270" style:parent-style-name="Normale" style:family="paragraph">
      <style:text-properties text:display="none"/>
    </style:style>
    <style:style style:name="P271" style:parent-style-name="Normale" style:family="paragraph">
      <style:text-properties text:display="none"/>
    </style:style>
    <style:style style:name="P272" style:parent-style-name="Normale" style:family="paragraph">
      <style:text-properties text:display="none"/>
    </style:style>
    <style:style style:name="P273" style:parent-style-name="Normale" style:family="paragraph">
      <style:text-properties text:display="none"/>
    </style:style>
    <style:style style:name="P274" style:parent-style-name="Normale" style:family="paragraph">
      <style:text-properties text:display="none"/>
    </style:style>
    <style:style style:name="P275" style:parent-style-name="Normale" style:family="paragraph">
      <style:text-properties text:display="none"/>
    </style:style>
    <style:style style:name="P276" style:parent-style-name="Normale" style:family="paragraph">
      <style:text-properties text:display="none"/>
    </style:style>
    <style:style style:name="P277" style:parent-style-name="Normale" style:family="paragraph">
      <style:text-properties text:display="none"/>
    </style:style>
    <style:style style:name="P278" style:parent-style-name="Normale" style:family="paragraph">
      <style:text-properties text:display="none"/>
    </style:style>
    <style:style style:name="P279" style:parent-style-name="Normale" style:family="paragraph">
      <style:text-properties text:display="none"/>
    </style:style>
    <style:style style:name="P280" style:parent-style-name="Normale" style:family="paragraph">
      <style:text-properties text:display="none"/>
    </style:style>
    <style:style style:name="P281" style:parent-style-name="Normale" style:family="paragraph">
      <style:text-properties text:display="none"/>
    </style:style>
    <style:style style:name="P282" style:parent-style-name="Normale" style:family="paragraph">
      <style:text-properties text:display="none"/>
    </style:style>
    <style:style style:name="P283" style:parent-style-name="Normale" style:family="paragraph">
      <style:text-properties text:display="none"/>
    </style:style>
    <style:style style:name="P284" style:parent-style-name="Normale" style:family="paragraph">
      <style:text-properties text:display="none"/>
    </style:style>
    <style:style style:name="P285" style:parent-style-name="Normale" style:family="paragraph">
      <style:text-properties text:display="none"/>
    </style:style>
    <style:style style:name="P286" style:parent-style-name="Normale" style:family="paragraph">
      <style:text-properties text:display="none"/>
    </style:style>
    <style:style style:name="T287" style:parent-style-name="Car.predefinitoparagrafo" style:family="text">
      <style:text-properties fo:font-style="italic" style:font-style-asian="italic" style:font-style-complex="italic" text:display="none"/>
    </style:style>
    <style:style style:name="P288" style:parent-style-name="Normale" style:family="paragraph"/>
    <style:style style:name="P289" style:parent-style-name="Normale" style:family="paragraph"/>
    <style:style style:name="P290" style:parent-style-name="Normale" style:family="paragraph"/>
    <style:style style:name="P291" style:parent-style-name="Normale" style:family="paragraph"/>
    <style:style style:name="P292" style:parent-style-name="Normale" style:family="paragraph"/>
    <style:style style:name="P293" style:parent-style-name="Normale" style:family="paragraph"/>
    <style:style style:name="T294" style:parent-style-name="Car.predefinitoparagrafo" style:family="text">
      <style:text-properties fo:font-style="italic" style:font-style-asian="italic" style:font-style-complex="italic"/>
    </style:style>
    <style:style style:name="TableCell2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" style:parent-style-name="Normale" style:family="paragraph">
      <style:paragraph-properties fo:text-align="center"/>
      <style:text-properties style:font-name="Calibri" style:font-name-complex="Calibri"/>
    </style:style>
    <style:style style:name="TableRow297" style:family="table-row">
      <style:table-row-properties style:min-row-height="1.3777in"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" style:parent-style-name="Normale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00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301" style:family="table-cell">
      <style:table-cell-properties fo:border="0.0069in solid #000000" style:writing-mode="lr-tb" fo:padding-top="0in" fo:padding-left="0.0486in" fo:padding-bottom="0in" fo:padding-right="0.0486in"/>
    </style:style>
    <style:style style:name="P302" style:parent-style-name="Normale" style:family="paragraph">
      <style:text-properties style:font-name="Calibri" style:font-name-complex="Calibri"/>
    </style:style>
    <style:style style:name="P303" style:parent-style-name="Normale" style:family="paragraph">
      <style:text-properties style:font-name="Calibri" style:font-name-complex="Calibri"/>
    </style:style>
    <style:style style:name="P304" style:parent-style-name="Normale" style:family="paragraph">
      <style:text-properties style:font-name="Calibri" style:font-name-complex="Calibri"/>
    </style:style>
    <style:style style:name="P305" style:parent-style-name="Normale" style:family="paragraph">
      <style:text-properties style:font-name="Calibri" style:font-name-complex="Calibri"/>
    </style:style>
    <style:style style:name="P306" style:parent-style-name="Normale" style:family="paragraph">
      <style:text-properties style:font-name="Calibri" style:font-name-complex="Calibri"/>
    </style:style>
    <style:style style:name="P307" style:parent-style-name="Normale" style:family="paragraph">
      <style:text-properties style:font-name="Calibri" style:font-name-complex="Calibri"/>
    </style:style>
    <style:style style:name="P308" style:parent-style-name="Normale" style:family="paragraph">
      <style:text-properties style:font-name="Calibri" style:font-name-complex="Calibri"/>
    </style:style>
    <style:style style:name="P309" style:parent-style-name="Normale" style:family="paragraph">
      <style:text-properties style:font-name="Calibri" style:font-name-complex="Calibri"/>
    </style:style>
    <style:style style:name="P310" style:parent-style-name="Normale" style:family="paragraph">
      <style:text-properties style:font-name="Calibri" style:font-name-complex="Calibri"/>
    </style:style>
    <style:style style:name="P311" style:parent-style-name="Normale" style:family="paragraph">
      <style:text-properties style:font-name="Calibri" style:font-name-complex="Calibri"/>
    </style:style>
    <style:style style:name="P312" style:parent-style-name="Normale" style:family="paragraph">
      <style:text-properties style:font-name="Calibri" style:font-name-complex="Calibri"/>
    </style:style>
    <style:style style:name="P313" style:parent-style-name="Normale" style:family="paragraph">
      <style:text-properties style:font-name="Calibri" style:font-name-complex="Calibri"/>
    </style:style>
    <style:style style:name="P314" style:parent-style-name="Normale" style:family="paragraph">
      <style:text-properties style:font-name="Calibri" style:font-name-complex="Calibri"/>
    </style:style>
    <style:style style:name="P315" style:parent-style-name="Normale" style:family="paragraph">
      <style:text-properties style:font-name="Calibri" style:font-name-complex="Calibri"/>
    </style:style>
    <style:style style:name="P316" style:parent-style-name="Normale" style:family="paragraph">
      <style:text-properties style:font-name="Calibri" style:font-name-complex="Calibri"/>
    </style:style>
    <style:style style:name="P317" style:parent-style-name="Normale" style:family="paragraph">
      <style:text-properties style:font-name="Calibri" style:font-name-complex="Calibri"/>
    </style:style>
    <style:style style:name="P318" style:parent-style-name="Normale" style:family="paragraph">
      <style:text-properties style:font-name="Calibri" style:font-name-complex="Calibri"/>
    </style:style>
    <style:style style:name="P319" style:parent-style-name="Normale" style:family="paragraph">
      <style:text-properties style:font-name="Calibri" style:font-name-complex="Calibri"/>
    </style:style>
    <style:style style:name="P320" style:parent-style-name="Normale" style:family="paragraph">
      <style:text-properties style:font-name="Calibri" style:font-name-complex="Calibri"/>
    </style:style>
    <style:style style:name="P321" style:parent-style-name="Normale" style:family="paragraph">
      <style:text-properties style:font-name="Calibri" style:font-name-complex="Calibri"/>
    </style:style>
    <style:style style:name="T322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P323" style:parent-style-name="Normale" style:family="paragraph">
      <style:text-properties style:font-name="Calibri" style:font-name-complex="Calibri"/>
    </style:style>
    <style:style style:name="TableCell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" style:parent-style-name="Normale" style:family="paragraph">
      <style:paragraph-properties fo:text-align="center"/>
      <style:text-properties style:font-name="Calibri" style:font-name-complex="Calibri"/>
    </style:style>
    <style:style style:name="TableRow326" style:family="table-row">
      <style:table-row-properties style:min-row-height="1.3777in" style:use-optimal-row-height="false"/>
    </style:style>
    <style:style style:name="TableCell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T32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29" style:parent-style-name="Normale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330" style:family="table-cell">
      <style:table-cell-properties fo:border="0.0069in solid #000000" style:writing-mode="lr-tb" fo:padding-top="0in" fo:padding-left="0.0486in" fo:padding-bottom="0in" fo:padding-right="0.0486in"/>
    </style:style>
    <style:style style:name="P331" style:parent-style-name="Normale" style:family="paragraph">
      <style:text-properties style:font-name="Calibri" style:font-name-complex="Calibri"/>
    </style:style>
    <style:style style:name="P332" style:parent-style-name="Normale" style:family="paragraph">
      <style:text-properties style:font-name="Calibri" style:font-name-complex="Calibri"/>
    </style:style>
    <style:style style:name="P333" style:parent-style-name="Normale" style:family="paragraph">
      <style:text-properties style:font-name="Calibri" style:font-name-complex="Calibri"/>
    </style:style>
    <style:style style:name="P334" style:parent-style-name="Normale" style:family="paragraph">
      <style:text-properties style:font-name="Calibri" style:font-name-complex="Calibri"/>
    </style:style>
    <style:style style:name="P335" style:parent-style-name="Normale" style:family="paragraph">
      <style:text-properties style:font-name="Calibri" style:font-name-complex="Calibri"/>
    </style:style>
    <style:style style:name="P336" style:parent-style-name="Normale" style:family="paragraph">
      <style:text-properties style:font-name="Calibri" style:font-name-complex="Calibri"/>
    </style:style>
    <style:style style:name="P337" style:parent-style-name="Normale" style:family="paragraph">
      <style:text-properties style:font-name="Calibri" style:font-name-complex="Calibri"/>
    </style:style>
    <style:style style:name="P338" style:parent-style-name="Normale" style:family="paragraph">
      <style:text-properties style:font-name="Calibri" style:font-name-complex="Calibri"/>
    </style:style>
    <style:style style:name="P339" style:parent-style-name="Normale" style:family="paragraph">
      <style:text-properties style:font-name="Calibri" style:font-name-complex="Calibri"/>
    </style:style>
    <style:style style:name="P340" style:parent-style-name="Normale" style:family="paragraph">
      <style:text-properties style:font-name="Calibri" style:font-name-complex="Calibri"/>
    </style:style>
    <style:style style:name="P341" style:parent-style-name="Normale" style:family="paragraph">
      <style:text-properties style:font-name="Calibri" style:font-name-complex="Calibri"/>
    </style:style>
    <style:style style:name="P342" style:parent-style-name="Normale" style:family="paragraph">
      <style:text-properties style:font-name="Calibri" style:font-name-complex="Calibri"/>
    </style:style>
    <style:style style:name="P343" style:parent-style-name="Normale" style:family="paragraph">
      <style:text-properties style:font-name="Calibri" style:font-name-complex="Calibri"/>
    </style:style>
    <style:style style:name="P344" style:parent-style-name="Normale" style:family="paragraph">
      <style:text-properties style:font-name="Calibri" style:font-name-complex="Calibri"/>
    </style:style>
    <style:style style:name="P345" style:parent-style-name="Normale" style:family="paragraph">
      <style:text-properties style:font-name="Calibri" style:font-name-complex="Calibri"/>
    </style:style>
    <style:style style:name="T346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P347" style:parent-style-name="Normale" style:family="paragraph">
      <style:text-properties style:font-name="Calibri" style:font-name-complex="Calibri"/>
    </style:style>
    <style:style style:name="TableCell3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" style:parent-style-name="Normale" style:family="paragraph">
      <style:paragraph-properties fo:text-align="center"/>
      <style:text-properties style:font-name="Calibri" style:font-name-complex="Calibri"/>
    </style:style>
    <style:style style:name="TableRow350" style:family="table-row">
      <style:table-row-properties style:min-row-height="1.3777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" style:parent-style-name="Normale" style:family="paragraph">
      <style:paragraph-properties style:contextual-spacing="true" fo:text-align="center" fo:margin-top="0.0694in" fo:margin-bottom="0.0694in"/>
      <style:text-properties fo:font-weight="bold" style:font-weight-asian="bold" style:font-weight-complex="bold"/>
    </style:style>
    <style:style style:name="P353" style:parent-style-name="Normale" style:family="paragraph">
      <style:paragraph-properties style:contextual-spacing="true" fo:text-align="center" fo:margin-top="0.0694in" fo:margin-bottom="0.0694in"/>
    </style:style>
    <style:style style:name="TableCell354" style:family="table-cell">
      <style:table-cell-properties fo:border="0.0069in solid #000000" style:writing-mode="lr-tb" fo:padding-top="0in" fo:padding-left="0.0486in" fo:padding-bottom="0in" fo:padding-right="0.0486in"/>
    </style:style>
    <style:style style:name="P355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356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57" style:parent-style-name="Normale" style:family="paragraph">
      <style:paragraph-properties style:contextual-spacing="true" fo:margin-top="0.0694in" fo:margin-bottom="0.0694in"/>
    </style:style>
    <style:style style:name="T35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59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360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1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2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3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4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365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6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7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weight="bold" style:font-weight-asian="bold" style:font-weight-complex="bold"/>
    </style:style>
    <style:style style:name="P368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69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70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71" style:parent-style-name="Normale" style:family="paragraph">
      <style:paragraph-properties style:contextual-spacing="true" fo:margin-top="0.0694in" fo:margin-bottom="0.0694in"/>
      <style:text-properties style:font-name="Calibri" style:font-name-complex="Calibri"/>
    </style:style>
    <style:style style:name="P372" style:parent-style-name="Normale" style:family="paragraph">
      <style:paragraph-properties style:contextual-spacing="true" fo:margin-top="0.0694in" fo:margin-bottom="0.0694in"/>
    </style:style>
    <style:style style:name="T373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TableCell3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" style:parent-style-name="Normale" style:family="paragraph">
      <style:paragraph-properties fo:text-align="center"/>
      <style:text-properties style:font-name="Calibri" style:font-name-complex="Calibri"/>
    </style:style>
    <style:style style:name="TableRow376" style:family="table-row">
      <style:table-row-properties style:min-row-height="1.3777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" style:parent-style-name="Normale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379" style:family="table-cell">
      <style:table-cell-properties fo:border="0.0069in solid #000000" style:writing-mode="lr-tb" fo:padding-top="0in" fo:padding-left="0.0486in" fo:padding-bottom="0in" fo:padding-right="0.0486in"/>
    </style:style>
    <style:style style:name="P380" style:parent-style-name="Normale" style:family="paragraph">
      <style:text-properties text:display="none"/>
    </style:style>
    <style:style style:name="P381" style:parent-style-name="Normale" style:family="paragraph">
      <style:text-properties text:display="none"/>
    </style:style>
    <style:style style:name="P382" style:parent-style-name="Normale" style:family="paragraph">
      <style:text-properties text:display="none"/>
    </style:style>
    <style:style style:name="P383" style:parent-style-name="Normale" style:family="paragraph">
      <style:text-properties fo:font-weight="bold" style:font-weight-asian="bold" style:font-weight-complex="bold" text:display="none"/>
    </style:style>
    <style:style style:name="P384" style:parent-style-name="Normale" style:family="paragraph">
      <style:text-properties text:display="none"/>
    </style:style>
    <style:style style:name="P385" style:parent-style-name="Normale" style:family="paragraph">
      <style:text-properties text:display="none"/>
    </style:style>
    <style:style style:name="P386" style:parent-style-name="Normale" style:family="paragraph">
      <style:text-properties text:display="none"/>
    </style:style>
    <style:style style:name="P387" style:parent-style-name="Normale" style:family="paragraph">
      <style:text-properties text:display="none"/>
    </style:style>
    <style:style style:name="P388" style:parent-style-name="Normale" style:family="paragraph">
      <style:text-properties fo:font-weight="bold" style:font-weight-asian="bold" style:font-weight-complex="bold" text:display="none"/>
    </style:style>
    <style:style style:name="P389" style:parent-style-name="Normale" style:family="paragraph">
      <style:text-properties text:display="none"/>
    </style:style>
    <style:style style:name="P390" style:parent-style-name="Normale" style:family="paragraph">
      <style:text-properties text:display="none"/>
    </style:style>
    <style:style style:name="P391" style:parent-style-name="Normale" style:family="paragraph">
      <style:text-properties fo:font-weight="bold" style:font-weight-asian="bold" style:font-weight-complex="bold" text:display="none"/>
    </style:style>
    <style:style style:name="P392" style:parent-style-name="Normale" style:family="paragraph">
      <style:text-properties text:display="none"/>
    </style:style>
    <style:style style:name="P393" style:parent-style-name="Normale" style:family="paragraph">
      <style:text-properties text:display="none"/>
    </style:style>
    <style:style style:name="P394" style:parent-style-name="Normale" style:family="paragraph">
      <style:text-properties text:display="none"/>
    </style:style>
    <style:style style:name="P395" style:parent-style-name="Normale" style:family="paragraph">
      <style:text-properties text:display="none"/>
    </style:style>
    <style:style style:name="P396" style:parent-style-name="Normale" style:family="paragraph">
      <style:text-properties text:display="none"/>
    </style:style>
    <style:style style:name="P397" style:parent-style-name="Normale" style:family="paragraph">
      <style:text-properties text:display="none"/>
    </style:style>
    <style:style style:name="P398" style:parent-style-name="Normale" style:family="paragraph">
      <style:text-properties text:display="none"/>
    </style:style>
    <style:style style:name="P399" style:parent-style-name="Normale" style:family="paragraph">
      <style:text-properties text:display="none"/>
    </style:style>
    <style:style style:name="P400" style:parent-style-name="Normale" style:family="paragraph">
      <style:text-properties text:display="none"/>
    </style:style>
    <style:style style:name="P401" style:parent-style-name="Normale" style:family="paragraph">
      <style:text-properties text:display="none"/>
    </style:style>
    <style:style style:name="P402" style:parent-style-name="Normale" style:family="paragraph">
      <style:text-properties text:display="none"/>
    </style:style>
    <style:style style:name="P403" style:parent-style-name="Normale" style:family="paragraph">
      <style:text-properties text:display="none"/>
    </style:style>
    <style:style style:name="P404" style:parent-style-name="Normale" style:family="paragraph">
      <style:text-properties text:display="none"/>
    </style:style>
    <style:style style:name="P405" style:parent-style-name="Normale" style:family="paragraph">
      <style:text-properties text:display="none"/>
    </style:style>
    <style:style style:name="P406" style:parent-style-name="Normale" style:family="paragraph">
      <style:text-properties fo:font-weight="bold" style:font-weight-asian="bold" style:font-weight-complex="bold" text:display="none"/>
    </style:style>
    <style:style style:name="P407" style:parent-style-name="Normale" style:family="paragraph">
      <style:text-properties text:display="none"/>
    </style:style>
    <style:style style:name="P408" style:parent-style-name="Normale" style:family="paragraph">
      <style:text-properties text:display="none"/>
    </style:style>
    <style:style style:name="P409" style:parent-style-name="Normale" style:family="paragraph">
      <style:text-properties text:display="none"/>
    </style:style>
    <style:style style:name="P410" style:parent-style-name="Normale" style:family="paragraph">
      <style:text-properties text:display="none"/>
    </style:style>
    <style:style style:name="P411" style:parent-style-name="Normale" style:family="paragraph">
      <style:text-properties fo:font-weight="bold" style:font-weight-asian="bold" style:font-weight-complex="bold" text:display="none"/>
    </style:style>
    <style:style style:name="P412" style:parent-style-name="Normale" style:family="paragraph">
      <style:text-properties text:display="none"/>
    </style:style>
    <style:style style:name="P413" style:parent-style-name="Normale" style:family="paragraph">
      <style:text-properties text:display="none"/>
    </style:style>
    <style:style style:name="P414" style:parent-style-name="Normale" style:family="paragraph">
      <style:text-properties fo:font-weight="bold" style:font-weight-asian="bold" style:font-weight-complex="bold" text:display="none"/>
    </style:style>
    <style:style style:name="P415" style:parent-style-name="Normale" style:family="paragraph">
      <style:text-properties text:display="none"/>
    </style:style>
    <style:style style:name="P416" style:parent-style-name="Normale" style:family="paragraph">
      <style:text-properties text:display="none"/>
    </style:style>
    <style:style style:name="P417" style:parent-style-name="Normale" style:family="paragraph">
      <style:text-properties text:display="none"/>
    </style:style>
    <style:style style:name="P418" style:parent-style-name="Normale" style:family="paragraph">
      <style:text-properties text:display="none"/>
    </style:style>
    <style:style style:name="P419" style:parent-style-name="Normale" style:family="paragraph">
      <style:text-properties text:display="none"/>
    </style:style>
    <style:style style:name="P420" style:parent-style-name="Normale" style:family="paragraph">
      <style:text-properties text:display="none"/>
    </style:style>
    <style:style style:name="P421" style:parent-style-name="Normale" style:family="paragraph">
      <style:text-properties text:display="none"/>
    </style:style>
    <style:style style:name="P422" style:parent-style-name="Normale" style:family="paragraph">
      <style:text-properties text:display="none"/>
    </style:style>
    <style:style style:name="P423" style:parent-style-name="Normale" style:family="paragraph">
      <style:text-properties text:display="none"/>
    </style:style>
    <style:style style:name="P424" style:parent-style-name="Normale" style:family="paragraph">
      <style:text-properties text:display="none"/>
    </style:style>
    <style:style style:name="P425" style:parent-style-name="Normale" style:family="paragraph">
      <style:text-properties text:display="none"/>
    </style:style>
    <style:style style:name="P426" style:parent-style-name="Normale" style:family="paragraph"/>
    <style:style style:name="P427" style:parent-style-name="Normale" style:family="paragraph"/>
    <style:style style:name="TableCell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" style:parent-style-name="Normale" style:family="paragraph">
      <style:paragraph-properties fo:text-align="center"/>
      <style:text-properties style:font-name="Calibri" style:font-name-complex="Calibri"/>
    </style:style>
    <style:style style:name="TableRow430" style:family="table-row">
      <style:table-row-properties style:min-row-height="1.3777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" style:parent-style-name="Normale" style:family="paragraph">
      <style:paragraph-properties fo:text-align="center"/>
    </style:style>
    <style:style style:name="T433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34" style:parent-style-name="Normale" style:family="paragraph">
      <style:paragraph-properties style:contextual-spacing="true" fo:text-align="center" fo:margin-top="0.0694in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435" style:family="table-cell">
      <style:table-cell-properties fo:border="0.0069in solid #000000" style:writing-mode="lr-tb" fo:padding-top="0in" fo:padding-left="0.0486in" fo:padding-bottom="0in" fo:padding-right="0.0486in"/>
    </style:style>
    <style:style style:name="P436" style:parent-style-name="Normale" style:family="paragraph">
      <style:paragraph-properties style:contextual-spacing="true" fo:margin-top="0.0694in"/>
    </style:style>
    <style:style style:name="T43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38" style:parent-style-name="Normale" style:family="paragraph">
      <style:paragraph-properties style:contextual-spacing="true" fo:margin-top="0.0694in"/>
    </style:style>
    <style:style style:name="T43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40" style:parent-style-name="Normale" style:family="paragraph">
      <style:paragraph-properties style:contextual-spacing="true" fo:margin-top="0.0694in"/>
    </style:style>
    <style:style style:name="T441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2" style:parent-style-name="Normale" style:family="paragraph">
      <style:paragraph-properties style:contextual-spacing="true" fo:margin-top="0.0694in"/>
    </style:style>
    <style:style style:name="T443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4" style:parent-style-name="Normale" style:family="paragraph">
      <style:paragraph-properties style:contextual-spacing="true" fo:margin-top="0.0694in"/>
    </style:style>
    <style:style style:name="T44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46" style:parent-style-name="Normale" style:family="paragraph">
      <style:paragraph-properties style:contextual-spacing="true" fo:margin-top="0.0694in"/>
    </style:style>
    <style:style style:name="T44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8" style:parent-style-name="Normale" style:family="paragraph">
      <style:paragraph-properties style:contextual-spacing="true" fo:margin-top="0.0694in"/>
    </style:style>
    <style:style style:name="T44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50" style:parent-style-name="Normale" style:family="paragraph">
      <style:paragraph-properties style:contextual-spacing="true" fo:margin-top="0.0694in"/>
    </style:style>
    <style:style style:name="T45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52" style:parent-style-name="Normale" style:family="paragraph">
      <style:paragraph-properties style:contextual-spacing="true" fo:margin-top="0.0694in"/>
    </style:style>
    <style:style style:name="T453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54" style:parent-style-name="Normale" style:family="paragraph">
      <style:paragraph-properties style:contextual-spacing="true" fo:margin-top="0.0694in"/>
    </style:style>
    <style:style style:name="T4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56" style:parent-style-name="Normale" style:family="paragraph">
      <style:paragraph-properties style:contextual-spacing="true" fo:margin-top="0.0694in"/>
    </style:style>
    <style:style style:name="T4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58" style:parent-style-name="Normale" style:family="paragraph">
      <style:paragraph-properties style:contextual-spacing="true" fo:margin-top="0.0694in"/>
    </style:style>
    <style:style style:name="T45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60" style:parent-style-name="Normale" style:family="paragraph">
      <style:paragraph-properties style:contextual-spacing="true" fo:margin-top="0.0694in"/>
    </style:style>
    <style:style style:name="T4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62" style:parent-style-name="Normale" style:family="paragraph">
      <style:paragraph-properties style:contextual-spacing="true" fo:margin-top="0.0694in"/>
    </style:style>
    <style:style style:name="T4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64" style:parent-style-name="Normale" style:family="paragraph">
      <style:paragraph-properties style:contextual-spacing="true" fo:margin-top="0.0694in"/>
    </style:style>
    <style:style style:name="T4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66" style:parent-style-name="Normale" style:family="paragraph">
      <style:paragraph-properties style:vertical-align="auto" fo:background-color="#FFFFFF">
        <style:background-fill draw:fill="solid" draw:fill-color="#FFFFFF"/>
      </style:paragraph-properties>
      <style:text-properties style:font-name="Arial" style:font-name-complex="Arial" fo:color="#000000" fo:font-size="10.5pt" style:font-size-asian="10.5pt" style:font-size-complex="10.5pt" fo:hyphenate="true"/>
    </style:style>
    <style:style style:name="TableCell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" style:parent-style-name="Normale" style:family="paragraph">
      <style:paragraph-properties fo:text-align="center"/>
      <style:text-properties style:font-name="Calibri" style:font-name-complex="Calibri"/>
    </style:style>
    <style:style style:name="TableRow469" style:family="table-row">
      <style:table-row-properties style:min-row-height="1.3777in" style:use-optimal-row-height="false"/>
    </style:style>
    <style:style style:name="TableCell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1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72" style:parent-style-name="Normale" style:family="paragraph">
      <style:paragraph-properties style:contextual-spacing="true" fo:text-align="center" fo:margin-top="0.0694in" fo:margin-bottom="0.0694in"/>
      <style:text-properties fo:font-weight="bold" style:font-weight-asian="bold" style:font-weight-complex="bold"/>
    </style:style>
    <style:style style:name="TableCell473" style:family="table-cell">
      <style:table-cell-properties fo:border="0.0069in solid #000000" style:writing-mode="lr-tb" fo:padding-top="0in" fo:padding-left="0.0486in" fo:padding-bottom="0in" fo:padding-right="0.0486in"/>
    </style:style>
    <style:style style:name="P474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75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76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77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78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79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0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1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2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3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4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5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6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7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8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89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90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91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92" style:parent-style-name="Normale" style:family="paragraph">
      <style:paragraph-properties style:contextual-spacing="true" fo:margin-top="0.0694in" fo:margin-bottom="0.0694in"/>
      <style:text-properties style:font-name="Calibri" style:font-name-complex="Calibri" fo:font-size="11pt" style:font-size-asian="11pt" style:font-size-complex="11pt"/>
    </style:style>
    <style:style style:name="P493" style:parent-style-name="Normale" style:family="paragraph">
      <style:text-properties text:display="none"/>
    </style:style>
    <style:style style:name="P494" style:parent-style-name="Normale" style:family="paragraph">
      <style:text-properties text:display="none"/>
    </style:style>
    <style:style style:name="P495" style:parent-style-name="Normale" style:family="paragraph">
      <style:text-properties text:display="none"/>
    </style:style>
    <style:style style:name="P496" style:parent-style-name="Normale" style:family="paragraph">
      <style:text-properties text:display="none"/>
    </style:style>
    <style:style style:name="P497" style:parent-style-name="Normale" style:family="paragraph">
      <style:text-properties text:display="none"/>
    </style:style>
    <style:style style:name="P498" style:parent-style-name="Normale" style:family="paragraph">
      <style:text-properties text:display="none"/>
    </style:style>
    <style:style style:name="P499" style:parent-style-name="Normale" style:family="paragraph">
      <style:text-properties text:display="none"/>
    </style:style>
    <style:style style:name="P500" style:parent-style-name="Normale" style:family="paragraph">
      <style:text-properties text:display="none"/>
    </style:style>
    <style:style style:name="P501" style:parent-style-name="Normale" style:family="paragraph">
      <style:text-properties text:display="none"/>
    </style:style>
    <style:style style:name="P502" style:parent-style-name="Normale" style:family="paragraph">
      <style:text-properties text:display="none"/>
    </style:style>
    <style:style style:name="P503" style:parent-style-name="Normale" style:family="paragraph">
      <style:text-properties text:display="none"/>
    </style:style>
    <style:style style:name="P504" style:parent-style-name="Normale" style:family="paragraph">
      <style:text-properties text:display="none"/>
    </style:style>
    <style:style style:name="P505" style:parent-style-name="Normale" style:family="paragraph">
      <style:text-properties text:display="none"/>
    </style:style>
    <style:style style:name="P506" style:parent-style-name="Normale" style:family="paragraph">
      <style:text-properties text:display="none"/>
    </style:style>
    <style:style style:name="P507" style:parent-style-name="Normale" style:family="paragraph">
      <style:text-properties text:display="none"/>
    </style:style>
    <style:style style:name="P508" style:parent-style-name="Normale" style:family="paragraph">
      <style:text-properties text:display="none"/>
    </style:style>
    <style:style style:name="P509" style:parent-style-name="Normale" style:family="paragraph">
      <style:text-properties text:display="none"/>
    </style:style>
    <style:style style:name="P510" style:parent-style-name="Normale" style:family="paragraph">
      <style:text-properties text:display="none"/>
    </style:style>
    <style:style style:name="P511" style:parent-style-name="Normale" style:family="paragraph">
      <style:text-properties text:display="none"/>
    </style:style>
    <style:style style:name="P512" style:parent-style-name="Normale" style:family="paragraph">
      <style:text-properties text:display="none"/>
    </style:style>
    <style:style style:name="P513" style:parent-style-name="Normale" style:family="paragraph">
      <style:text-properties text:display="none"/>
    </style:style>
    <style:style style:name="P514" style:parent-style-name="Normale" style:family="paragraph">
      <style:text-properties text:display="none"/>
    </style:style>
    <style:style style:name="P515" style:parent-style-name="Normale" style:family="paragraph">
      <style:text-properties text:display="none"/>
    </style:style>
    <style:style style:name="T516" style:parent-style-name="Car.predefinitoparagrafo" style:family="text">
      <style:text-properties fo:font-style="italic" style:font-style-asian="italic" style:font-style-complex="italic" text:display="none"/>
    </style:style>
    <style:style style:name="T517" style:parent-style-name="Car.predefinitoparagrafo" style:family="text">
      <style:text-properties text:display="none"/>
    </style:style>
    <style:style style:name="P518" style:parent-style-name="Normale" style:family="paragraph">
      <style:text-properties text:display="none"/>
    </style:style>
    <style:style style:name="P519" style:parent-style-name="Normale" style:family="paragraph">
      <style:text-properties text:display="none"/>
    </style:style>
    <style:style style:name="P520" style:parent-style-name="Normale" style:family="paragraph">
      <style:text-properties text:display="none"/>
    </style:style>
    <style:style style:name="P521" style:parent-style-name="Normale" style:family="paragraph">
      <style:text-properties text:display="none"/>
    </style:style>
    <style:style style:name="P522" style:parent-style-name="Normale" style:family="paragraph">
      <style:text-properties text:display="none"/>
    </style:style>
    <style:style style:name="P523" style:parent-style-name="Normale" style:family="paragraph">
      <style:text-properties text:display="none"/>
    </style:style>
    <style:style style:name="P524" style:parent-style-name="Normale" style:family="paragraph">
      <style:text-properties text:display="none"/>
    </style:style>
    <style:style style:name="P525" style:parent-style-name="Normale" style:family="paragraph">
      <style:text-properties text:display="none"/>
    </style:style>
    <style:style style:name="P526" style:parent-style-name="Normale" style:family="paragraph">
      <style:text-properties text:display="none"/>
    </style:style>
    <style:style style:name="P527" style:parent-style-name="Normale" style:family="paragraph">
      <style:text-properties text:display="none"/>
    </style:style>
    <style:style style:name="P528" style:parent-style-name="Normale" style:family="paragraph">
      <style:text-properties text:display="none"/>
    </style:style>
    <style:style style:name="P529" style:parent-style-name="Normale" style:family="paragraph">
      <style:text-properties text:display="none"/>
    </style:style>
    <style:style style:name="P530" style:parent-style-name="Normale" style:family="paragraph">
      <style:text-properties text:display="none"/>
    </style:style>
    <style:style style:name="P531" style:parent-style-name="Normale" style:family="paragraph">
      <style:text-properties text:display="none"/>
    </style:style>
    <style:style style:name="P532" style:parent-style-name="Normale" style:family="paragraph">
      <style:text-properties text:display="none"/>
    </style:style>
    <style:style style:name="P533" style:parent-style-name="Normale" style:family="paragraph">
      <style:text-properties text:display="none"/>
    </style:style>
    <style:style style:name="P534" style:parent-style-name="Normale" style:family="paragraph">
      <style:text-properties text:display="none"/>
    </style:style>
    <style:style style:name="P535" style:parent-style-name="Normale" style:family="paragraph">
      <style:text-properties text:display="none"/>
    </style:style>
    <style:style style:name="P536" style:parent-style-name="Normale" style:family="paragraph">
      <style:text-properties text:display="none"/>
    </style:style>
    <style:style style:name="P537" style:parent-style-name="Normale" style:family="paragraph">
      <style:text-properties text:display="none"/>
    </style:style>
    <style:style style:name="P538" style:parent-style-name="Normale" style:family="paragraph">
      <style:text-properties text:display="none"/>
    </style:style>
    <style:style style:name="P539" style:parent-style-name="Normale" style:family="paragraph">
      <style:text-properties text:display="none"/>
    </style:style>
    <style:style style:name="TableCell5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1" style:parent-style-name="Normale" style:family="paragraph">
      <style:paragraph-properties fo:text-align="center"/>
      <style:text-properties style:font-name="Calibri" style:font-name-complex="Calibri"/>
    </style:style>
    <style:style style:name="TableRow542" style:family="table-row">
      <style:table-row-properties style:min-row-height="1.3777in" style:use-optimal-row-height="false"/>
    </style:style>
    <style:style style:name="TableCell5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T54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46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547" style:family="table-cell">
      <style:table-cell-properties fo:border="0.0069in solid #000000" style:writing-mode="lr-tb" fo:padding-top="0in" fo:padding-left="0.0486in" fo:padding-bottom="0in" fo:padding-right="0.0486in"/>
    </style:style>
    <style:style style:name="P548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549" style:parent-style-name="Normale" style:family="paragraph">
      <style:text-properties style:font-name="Calibri" style:font-name-complex="Calibri"/>
    </style:style>
    <style:style style:name="T55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51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552" style:parent-style-name="Normale" style:family="paragraph">
      <style:text-properties style:font-name="Calibri" style:font-name-complex="Calibri"/>
    </style:style>
    <style:style style:name="P553" style:parent-style-name="Normale" style:family="paragraph">
      <style:text-properties style:font-name="Calibri" style:font-name-complex="Calibri"/>
    </style:style>
    <style:style style:name="P554" style:parent-style-name="Normale" style:family="paragraph">
      <style:text-properties style:font-name="Calibri" style:font-name-complex="Calibri"/>
    </style:style>
    <style:style style:name="P555" style:parent-style-name="Normale" style:family="paragraph">
      <style:text-properties style:font-name="Calibri" style:font-name-complex="Calibri"/>
    </style:style>
    <style:style style:name="P556" style:parent-style-name="Normale" style:family="paragraph">
      <style:text-properties style:font-name="Calibri" style:font-name-complex="Calibri"/>
    </style:style>
    <style:style style:name="P557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558" style:parent-style-name="Normale" style:family="paragraph">
      <style:text-properties style:font-name="Calibri" style:font-name-complex="Calibri"/>
    </style:style>
    <style:style style:name="P559" style:parent-style-name="Normale" style:family="paragraph">
      <style:text-properties style:font-name="Calibri" style:font-name-complex="Calibri"/>
    </style:style>
    <style:style style:name="P560" style:parent-style-name="Normale" style:family="paragraph">
      <style:text-properties style:font-name="Calibri" style:font-name-complex="Calibri"/>
    </style:style>
    <style:style style:name="P561" style:parent-style-name="Normale" style:family="paragraph">
      <style:text-properties style:font-name="Calibri" style:font-name-complex="Calibri"/>
    </style:style>
    <style:style style:name="P562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563" style:parent-style-name="Normale" style:family="paragraph">
      <style:text-properties style:font-name="Calibri" style:font-name-complex="Calibri"/>
    </style:style>
    <style:style style:name="P564" style:parent-style-name="Normale" style:family="paragraph">
      <style:text-properties style:font-name="Calibri" style:font-name-complex="Calibri"/>
    </style:style>
    <style:style style:name="P565" style:parent-style-name="Normale" style:family="paragraph">
      <style:text-properties style:font-name="Calibri" style:font-name-complex="Calibri"/>
    </style:style>
    <style:style style:name="P566" style:parent-style-name="Normale" style:family="paragraph">
      <style:text-properties style:font-name="Calibri" style:font-name-complex="Calibri"/>
    </style:style>
    <style:style style:name="T567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T568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TableCell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" style:parent-style-name="Normale" style:family="paragraph">
      <style:paragraph-properties fo:text-align="center"/>
      <style:text-properties style:font-name="Calibri" style:font-name-complex="Calibri"/>
    </style:style>
    <style:style style:name="TableRow571" style:family="table-row">
      <style:table-row-properties style:min-row-height="1.3777in" style:use-optimal-row-height="false"/>
    </style:style>
    <style:style style:name="TableCell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" style:parent-style-name="Normale" style:family="paragraph">
      <style:paragraph-properties style:contextual-spacing="true" fo:margin-top="0.0694in" fo:margin-bottom="0.0694in"/>
    </style:style>
    <style:style style:name="T574" style:parent-style-name="Car.predefinitoparagrafo" style:family="text">
      <style:text-properties fo:font-weight="bold" style:font-weight-asian="bold" style:font-weight-complex="bold"/>
    </style:style>
    <style:style style:name="P575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57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7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78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79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0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1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2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3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4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5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6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7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8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89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0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1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2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3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4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5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6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7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8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599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0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1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2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3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4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5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6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7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8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09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0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1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2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3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4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5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6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7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8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19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20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21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22" style:parent-style-name="Normale" style:family="paragraph">
      <style:paragraph-properties style:contextual-spacing="true" fo:margin-top="0.0694in" fo:margin-bottom="0.0694in"/>
      <style:text-properties text:display="none"/>
    </style:style>
    <style:style style:name="P623" style:parent-style-name="Normale" style:family="paragraph">
      <style:paragraph-properties style:contextual-spacing="true" fo:margin-top="0.0694in" fo:margin-bottom="0.0694in"/>
    </style:style>
    <style:style style:name="P624" style:parent-style-name="Normale" style:family="paragraph">
      <style:paragraph-properties style:contextual-spacing="true" fo:margin-top="0.0694in" fo:margin-bottom="0.0694in"/>
    </style:style>
    <style:style style:name="P625" style:parent-style-name="Normale" style:family="paragraph">
      <style:paragraph-properties style:contextual-spacing="true" fo:margin-top="0.0694in" fo:margin-bottom="0.0694in"/>
    </style:style>
    <style:style style:name="P626" style:parent-style-name="Normale" style:family="paragraph">
      <style:paragraph-properties style:contextual-spacing="true" fo:margin-top="0.0694in" fo:margin-bottom="0.0694in"/>
    </style:style>
    <style:style style:name="P627" style:parent-style-name="Normale" style:family="paragraph">
      <style:paragraph-properties style:contextual-spacing="true" fo:margin-top="0.0694in" fo:margin-bottom="0.0694in"/>
    </style:style>
    <style:style style:name="P628" style:parent-style-name="Normale" style:family="paragraph">
      <style:paragraph-properties style:contextual-spacing="true" fo:margin-top="0.0694in" fo:margin-bottom="0.0694in"/>
    </style:style>
    <style:style style:name="P629" style:parent-style-name="Normale" style:family="paragraph">
      <style:paragraph-properties style:contextual-spacing="true" fo:margin-top="0.0694in" fo:margin-bottom="0.0694in"/>
    </style:style>
    <style:style style:name="P630" style:parent-style-name="Normale" style:family="paragraph">
      <style:paragraph-properties style:contextual-spacing="true" fo:margin-top="0.0694in" fo:margin-bottom="0.0694in"/>
    </style:style>
    <style:style style:name="P631" style:parent-style-name="Normale" style:family="paragraph">
      <style:paragraph-properties style:contextual-spacing="true" fo:margin-top="0.0694in" fo:margin-bottom="0.0694in"/>
    </style:style>
    <style:style style:name="P632" style:parent-style-name="Normale" style:family="paragraph">
      <style:paragraph-properties style:contextual-spacing="true" fo:margin-top="0.0694in" fo:margin-bottom="0.0694in"/>
    </style:style>
    <style:style style:name="P633" style:parent-style-name="Normale" style:family="paragraph">
      <style:paragraph-properties style:contextual-spacing="true" fo:margin-top="0.0694in" fo:margin-bottom="0.0694in"/>
    </style:style>
    <style:style style:name="P634" style:parent-style-name="Normale" style:family="paragraph">
      <style:paragraph-properties style:contextual-spacing="true" fo:margin-top="0.0694in" fo:margin-bottom="0.0694in"/>
    </style:style>
    <style:style style:name="P635" style:parent-style-name="Normale" style:family="paragraph">
      <style:paragraph-properties style:contextual-spacing="true" fo:margin-top="0.0694in" fo:margin-bottom="0.0694in"/>
    </style:style>
    <style:style style:name="P636" style:parent-style-name="Normale" style:family="paragraph">
      <style:paragraph-properties style:contextual-spacing="true" fo:margin-top="0.0694in" fo:margin-bottom="0.0694in"/>
    </style:style>
    <style:style style:name="P637" style:parent-style-name="Normale" style:family="paragraph">
      <style:paragraph-properties style:contextual-spacing="true" fo:margin-top="0.0694in" fo:margin-bottom="0.0694in"/>
    </style:style>
    <style:style style:name="P638" style:parent-style-name="Normale" style:family="paragraph">
      <style:paragraph-properties style:contextual-spacing="true" fo:margin-top="0.0694in" fo:margin-bottom="0.0694in"/>
    </style:style>
    <style:style style:name="P639" style:parent-style-name="Normale" style:family="paragraph">
      <style:paragraph-properties style:contextual-spacing="true" fo:margin-top="0.0694in" fo:margin-bottom="0.0694in"/>
    </style:style>
    <style:style style:name="T640" style:parent-style-name="Car.predefinitoparagrafo" style:family="text">
      <style:text-properties fo:font-style="italic" style:font-style-asian="italic" style:font-style-complex="italic"/>
    </style:style>
    <style:style style:name="P641" style:parent-style-name="Normale" style:family="paragraph">
      <style:paragraph-properties style:contextual-spacing="true" fo:margin-top="0.0694in" fo:margin-bottom="0.0694in"/>
    </style:style>
    <style:style style:name="TableCell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3" style:parent-style-name="Normale" style:family="paragraph">
      <style:paragraph-properties fo:text-align="center"/>
      <style:text-properties style:font-name="Calibri" style:font-name-complex="Calibri"/>
    </style:style>
    <style:style style:name="P644" style:parent-style-name="Normale" style:family="paragraph">
      <style:text-properties style:font-name="Calibri" style:font-name-complex="Calibri"/>
    </style:style>
    <style:style style:name="P645" style:parent-style-name="Normale" style:family="paragraph">
      <style:text-properties style:font-name="Calibri" style:font-name-complex="Calibri"/>
    </style:style>
    <style:style style:name="P646" style:parent-style-name="Normale" style:family="paragraph">
      <style:paragraph-properties fo:text-align="center"/>
      <style:text-properties style:font-name="Calibri" style:font-name-complex="Calibri"/>
    </style:style>
    <style:style style:name="P647" style:parent-style-name="Normale" style:family="paragraph">
      <style:text-properties style:font-name="Calibri" style:font-name-complex="Calibri"/>
    </style:style>
    <style:style style:name="P648" style:parent-style-name="Normale" style:family="paragraph">
      <style:text-properties style:font-name="Calibri" style:font-name-complex="Calibri"/>
    </style:style>
    <style:style style:name="P649" style:parent-style-name="Normale" style:family="paragraph">
      <style:text-properties style:font-name="Calibri" style:font-name-complex="Calibri"/>
    </style:style>
    <style:style style:name="P650" style:parent-style-name="Normale" style:family="paragraph">
      <style:text-properties style:font-name="Calibri" style:font-name-complex="Calibri"/>
    </style:style>
    <style:style style:name="P651" style:parent-style-name="Normale" style:family="paragraph">
      <style:text-properties style:font-name="Calibri" style:font-name-complex="Calibri"/>
    </style:style>
    <style:style style:name="TableRow652" style:family="table-row">
      <style:table-row-properties style:min-row-height="1.3777in" style:use-optimal-row-height="false"/>
    </style:style>
    <style:style style:name="TableCell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4" style:parent-style-name="Normale" style:family="paragraph">
      <style:paragraph-properties style:contextual-spacing="true" fo:text-align="center" fo:margin-top="0.0694in" fo:margin-bottom="0.0694in"/>
    </style:style>
    <style:style style:name="T655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56" style:parent-style-name="Car.predefinitoparagrafo" style:family="text"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657" style:family="table-cell">
      <style:table-cell-properties fo:border="0.0069in solid #000000" style:writing-mode="lr-tb" fo:padding-top="0in" fo:padding-left="0.0486in" fo:padding-bottom="0in" fo:padding-right="0.0486in"/>
    </style:style>
    <style:style style:name="P658" style:parent-style-name="Normale" style:family="paragraph">
      <style:paragraph-properties style:contextual-spacing="true" fo:margin-top="0.0694in" fo:margin-bottom="0.0694in"/>
    </style:style>
    <style:style style:name="T659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60" style:parent-style-name="Normale" style:family="paragraph">
      <style:paragraph-properties style:contextual-spacing="true" fo:margin-top="0.0694in" fo:margin-bottom="0.0694in"/>
    </style:style>
    <style:style style:name="T661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62" style:parent-style-name="Normale" style:family="paragraph">
      <style:paragraph-properties style:contextual-spacing="true" fo:margin-top="0.0694in" fo:margin-bottom="0.0694in"/>
    </style:style>
    <style:style style:name="T6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4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65" style:parent-style-name="Normale" style:family="paragraph">
      <style:paragraph-properties style:contextual-spacing="true" fo:margin-top="0.0694in" fo:margin-bottom="0.0694in"/>
    </style:style>
    <style:style style:name="T666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67" style:parent-style-name="Normale" style:family="paragraph">
      <style:paragraph-properties style:contextual-spacing="true" fo:margin-top="0.0694in" fo:margin-bottom="0.0694in"/>
    </style:style>
    <style:style style:name="T6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9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7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72" style:parent-style-name="Normale" style:family="paragraph">
      <style:paragraph-properties style:contextual-spacing="true" fo:margin-top="0.0694in" fo:margin-bottom="0.0694in"/>
    </style:style>
    <style:style style:name="T6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74" style:parent-style-name="Normale" style:family="paragraph">
      <style:paragraph-properties style:contextual-spacing="true" fo:margin-top="0.0694in" fo:margin-bottom="0.0694in"/>
    </style:style>
    <style:style style:name="T6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76" style:parent-style-name="Normale" style:family="paragraph">
      <style:paragraph-properties style:contextual-spacing="true" fo:margin-top="0.0694in" fo:margin-bottom="0.0694in"/>
    </style:style>
    <style:style style:name="T6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78" style:parent-style-name="Normale" style:family="paragraph">
      <style:paragraph-properties style:contextual-spacing="true" fo:margin-top="0.0694in" fo:margin-bottom="0.0694in"/>
    </style:style>
    <style:style style:name="T67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80" style:parent-style-name="Normale" style:family="paragraph">
      <style:paragraph-properties style:contextual-spacing="true" fo:margin-top="0.0694in" fo:margin-bottom="0.0694in"/>
    </style:style>
    <style:style style:name="T68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82" style:parent-style-name="Normale" style:family="paragraph">
      <style:paragraph-properties style:contextual-spacing="true" fo:margin-top="0.0694in" fo:margin-bottom="0.0694in"/>
    </style:style>
    <style:style style:name="T6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84" style:parent-style-name="Normale" style:family="paragraph">
      <style:paragraph-properties style:contextual-spacing="true" fo:margin-top="0.0694in" fo:margin-bottom="0.0694in"/>
    </style:style>
    <style:style style:name="T685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86" style:parent-style-name="Normale" style:family="paragraph">
      <style:paragraph-properties style:contextual-spacing="true" fo:margin-top="0.0694in" fo:margin-bottom="0.0694in"/>
    </style:style>
    <style:style style:name="T68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88" style:parent-style-name="Normale" style:family="paragraph">
      <style:paragraph-properties style:contextual-spacing="true" fo:margin-top="0.0694in" fo:margin-bottom="0.0694in"/>
    </style:style>
    <style:style style:name="T68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90" style:parent-style-name="Normale" style:family="paragraph">
      <style:paragraph-properties style:contextual-spacing="true" fo:margin-top="0.0694in" fo:margin-bottom="0.0694in"/>
    </style:style>
    <style:style style:name="T69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92" style:parent-style-name="Normale" style:family="paragraph">
      <style:paragraph-properties style:contextual-spacing="true" fo:margin-top="0.0694in" fo:margin-bottom="0.0694in"/>
    </style:style>
    <style:style style:name="T69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94" style:parent-style-name="Normale" style:family="paragraph">
      <style:paragraph-properties style:contextual-spacing="true" fo:margin-top="0.0694in" fo:margin-bottom="0.0694in"/>
    </style:style>
    <style:style style:name="T69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96" style:parent-style-name="Normale" style:family="paragraph">
      <style:paragraph-properties style:contextual-spacing="true" fo:margin-top="0.0694in" fo:margin-bottom="0.0694in"/>
    </style:style>
    <style:style style:name="T6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698" style:parent-style-name="Normale" style:family="paragraph">
      <style:paragraph-properties style:contextual-spacing="true" fo:margin-top="0.0694in" fo:margin-bottom="0.0694in"/>
    </style:style>
    <style:style style:name="T699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00" style:parent-style-name="Normale" style:family="paragraph">
      <style:paragraph-properties style:contextual-spacing="true" fo:margin-top="0.0694in" fo:margin-bottom="0.0694in"/>
    </style:style>
    <style:style style:name="T701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02" style:parent-style-name="Normale" style:family="paragraph">
      <style:paragraph-properties style:contextual-spacing="true" fo:margin-top="0.0694in" fo:margin-bottom="0.0694in"/>
    </style:style>
    <style:style style:name="T7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04" style:parent-style-name="Normale" style:family="paragraph">
      <style:paragraph-properties style:contextual-spacing="true" fo:margin-top="0.0694in" fo:margin-bottom="0.0694in"/>
    </style:style>
    <style:style style:name="T70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06" style:parent-style-name="Normale" style:family="paragraph">
      <style:paragraph-properties style:contextual-spacing="true" fo:margin-top="0.0694in" fo:margin-bottom="0.0694in"/>
    </style:style>
    <style:style style:name="T70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08" style:parent-style-name="Normale" style:family="paragraph">
      <style:paragraph-properties style:contextual-spacing="true" fo:margin-top="0.0694in" fo:margin-bottom="0.0694in"/>
    </style:style>
    <style:style style:name="T709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10" style:parent-style-name="Normale" style:family="paragraph">
      <style:paragraph-properties style:contextual-spacing="true" fo:margin-top="0.0694in" fo:margin-bottom="0.0694in"/>
    </style:style>
    <style:style style:name="T71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P712" style:parent-style-name="Normale" style:family="paragraph">
      <style:paragraph-properties style:contextual-spacing="true" fo:margin-top="0.0694in" fo:margin-bottom="0.0694in"/>
      <style:text-properties style:font-name="Calibri" style:font-name-complex="Calibri" text:display="none"/>
    </style:style>
    <style:style style:name="TableCell7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4" style:parent-style-name="Normale" style:family="paragraph">
      <style:paragraph-properties fo:text-align="center"/>
      <style:text-properties style:font-name="Calibri" style:font-name-complex="Calibri"/>
    </style:style>
    <style:style style:name="TableRow715" style:family="table-row">
      <style:table-row-properties style:min-row-height="1.3777in" style:use-optimal-row-height="false"/>
    </style:style>
    <style:style style:name="TableCell7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7" style:parent-style-name="Normale" style:family="paragraph">
      <style:paragraph-properties fo:text-align="center"/>
    </style:style>
    <style:style style:name="T71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719" style:parent-style-name="Normale" style:family="paragraph">
      <style:paragraph-properties style:contextual-spacing="true" fo:text-align="center" fo:margin-top="0.0694in" fo:margin-bottom="0.0694in"/>
      <style:text-properties style:font-name="Calibri" style:font-name-complex="Calibri" fo:font-weight="bold" style:font-weight-asian="bold" style:font-weight-complex="bold" fo:color="#000000" fo:background-color="#FFFFFF"/>
    </style:style>
    <style:style style:name="TableCell720" style:family="table-cell">
      <style:table-cell-properties fo:border="0.0069in solid #000000" style:writing-mode="lr-tb" fo:padding-top="0in" fo:padding-left="0.0486in" fo:padding-bottom="0in" fo:padding-right="0.0486in"/>
    </style:style>
    <style:style style:name="P721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722" style:parent-style-name="Normale" style:family="paragraph">
      <style:text-properties style:font-name="Calibri" style:font-name-complex="Calibri"/>
    </style:style>
    <style:style style:name="T72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724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725" style:parent-style-name="Normale" style:family="paragraph">
      <style:text-properties style:font-name="Calibri" style:font-name-complex="Calibri"/>
    </style:style>
    <style:style style:name="P726" style:parent-style-name="Normale" style:family="paragraph">
      <style:text-properties style:font-name="Calibri" style:font-name-complex="Calibri"/>
    </style:style>
    <style:style style:name="P727" style:parent-style-name="Normale" style:family="paragraph">
      <style:text-properties style:font-name="Calibri" style:font-name-complex="Calibri"/>
    </style:style>
    <style:style style:name="P728" style:parent-style-name="Normale" style:family="paragraph">
      <style:text-properties style:font-name="Calibri" style:font-name-complex="Calibri"/>
    </style:style>
    <style:style style:name="P729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730" style:parent-style-name="Normale" style:family="paragraph">
      <style:text-properties style:font-name="Calibri" style:font-name-complex="Calibri"/>
    </style:style>
    <style:style style:name="P731" style:parent-style-name="Normale" style:family="paragraph">
      <style:text-properties style:font-name="Calibri" style:font-name-complex="Calibri"/>
    </style:style>
    <style:style style:name="P732" style:parent-style-name="Normale" style:family="paragraph">
      <style:text-properties style:font-name="Calibri" style:font-name-complex="Calibri"/>
    </style:style>
    <style:style style:name="P733" style:parent-style-name="Normale" style:family="paragraph">
      <style:text-properties style:font-name="Calibri" style:font-name-complex="Calibri"/>
    </style:style>
    <style:style style:name="P734" style:parent-style-name="Normale" style:family="paragraph">
      <style:text-properties style:font-name="Calibri" style:font-name-complex="Calibri" fo:font-weight="bold" style:font-weight-asian="bold" style:font-weight-complex="bold"/>
    </style:style>
    <style:style style:name="P735" style:parent-style-name="Normale" style:family="paragraph">
      <style:text-properties style:font-name="Calibri" style:font-name-complex="Calibri"/>
    </style:style>
    <style:style style:name="P736" style:parent-style-name="Normale" style:family="paragraph">
      <style:text-properties style:font-name="Calibri" style:font-name-complex="Calibri"/>
    </style:style>
    <style:style style:name="P737" style:parent-style-name="Normale" style:family="paragraph">
      <style:text-properties style:font-name="Calibri" style:font-name-complex="Calibri"/>
    </style:style>
    <style:style style:name="P738" style:parent-style-name="Normale" style:family="paragraph">
      <style:text-properties style:font-name="Calibri" style:font-name-complex="Calibri"/>
    </style:style>
    <style:style style:name="T739" style:parent-style-name="Car.predefinitoparagrafo" style:family="text">
      <style:text-properties style:font-name="Calibri" style:font-name-complex="Calibri" fo:font-style="italic" style:font-style-asian="italic" style:font-style-complex="italic"/>
    </style:style>
    <style:style style:name="P740" style:parent-style-name="Normale" style:family="paragraph">
      <style:text-properties style:font-name="Calibri" style:font-name-complex="Calibri"/>
    </style:style>
    <style:style style:name="TableCell7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2" style:parent-style-name="Normale" style:family="paragraph">
      <style:paragraph-properties fo:text-align="center"/>
      <style:text-properties style:font-name="Calibri" style:font-name-complex="Calibri"/>
    </style:style>
    <style:style style:name="P743" style:parent-style-name="Normale" style:family="paragraph">
      <style:paragraph-properties>
        <style:tab-stops>
          <style:tab-stop style:type="left" style:position="5.125in"/>
        </style:tab-stops>
      </style:paragraph-properties>
      <style:text-properties fo:font-size="11pt" style:font-size-asian="11pt" style:font-size-complex="11pt"/>
    </style:style>
    <style:style style:name="P744" style:parent-style-name="Normale" style:family="paragraph">
      <style:paragraph-properties style:text-autospace="none" fo:text-align="center" style:vertical-align="auto"/>
      <style:text-properties style:font-name="Calibri" style:font-name-asian="Calibri" fo:font-weight="bold" style:font-weight-asian="bold" style:font-weight-complex="bold" style:letter-kerning="true" fo:font-size="11pt" style:font-size-asian="11pt" style:font-size-complex="11pt" style:language-asian="en" style:country-asian="US"/>
    </style:style>
    <style:style style:name="P745" style:parent-style-name="Normale" style:family="paragraph">
      <style:paragraph-properties>
        <style:tab-stops>
          <style:tab-stop style:type="left" style:position="5.125in"/>
        </style:tab-stops>
      </style:paragraph-properties>
      <style:text-properties fo:font-size="11pt" style:font-size-asian="11pt" style:font-size-complex="11pt"/>
    </style:style>
    <style:style style:name="P746" style:parent-style-name="Normale" style:family="paragraph">
      <style:paragraph-properties>
        <style:tab-stops>
          <style:tab-stop style:type="left" style:position="5.125in"/>
        </style:tab-stops>
      </style:paragraph-properties>
      <style:text-properties fo:font-size="11pt" style:font-size-asian="11pt" style:font-size-complex="11pt"/>
    </style:style>
    <style:style style:name="TableColumn748" style:family="table-column">
      <style:table-column-properties style:column-width="6.693in"/>
    </style:style>
    <style:style style:name="Table747" style:family="table">
      <style:table-properties style:width="6.693in" style:rel-width="100%" fo:margin-left="0in" table:align="left"/>
    </style:style>
    <style:style style:name="TableRow749" style:family="table-row">
      <style:table-row-properties/>
    </style:style>
    <style:style style:name="TableCell7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752" style:family="table-column">
      <style:table-column-properties style:column-width="0.0423in"/>
    </style:style>
    <style:style style:name="TableColumn753" style:family="table-column">
      <style:table-column-properties style:column-width="0.3486in"/>
    </style:style>
    <style:style style:name="TableColumn754" style:family="table-column">
      <style:table-column-properties style:column-width="6.302in"/>
    </style:style>
    <style:style style:name="Table751" style:family="table">
      <style:table-properties style:width="6.693in" style:rel-width="100%" fo:margin-left="0in" table:align="left"/>
    </style:style>
    <style:style style:name="TableRow755" style:family="table-row">
      <style:table-row-properties/>
    </style:style>
    <style:style style:name="TableCell756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757" style:parent-style-name="Normale" style:family="paragraph">
      <style:text-properties fo:font-size="14pt" style:font-size-asian="14pt" style:language-asian="en" style:country-asian="US"/>
    </style:style>
    <style:style style:name="TableCell758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759" style:parent-style-name="Normale" style:family="paragraph">
      <style:text-properties style:font-name="Arial" style:font-name-complex="Arial" fo:font-size="14pt" style:font-size-asian="14pt" style:font-size-complex="9pt" style:language-asian="en" style:country-asian="US"/>
    </style:style>
    <style:style style:name="TableCell760" style:family="table-cell">
      <style:table-cell-properties fo:border="none" fo:background-color="#E20517" style:writing-mode="lr-tb" style:vertical-align="middle" fo:padding-top="0in" fo:padding-left="0in" fo:padding-bottom="0in" fo:padding-right="0in">
        <style:background-fill draw:fill="solid" draw:fill-color="#E20517"/>
      </style:table-cell-properties>
    </style:style>
    <style:style style:name="P761" style:parent-style-name="Normale" style:family="paragraph">
      <style:text-properties fo:font-size="14pt" style:font-size-asian="14pt" style:language-asian="en" style:country-asian="US"/>
    </style:style>
    <style:style style:name="TableRow762" style:family="table-row">
      <style:table-row-properties/>
    </style:style>
    <style:style style:name="TableCell7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64" style:parent-style-name="Normale" style:family="paragraph">
      <style:text-properties style:language-asian="en" style:country-asian="US"/>
    </style:style>
    <style:style style:name="P765" style:parent-style-name="Normale" style:family="paragraph">
      <style:text-properties style:language-asian="en" style:country-asian="US"/>
    </style:style>
    <style:style style:name="P766" style:parent-style-name="Normale" style:family="paragraph">
      <style:paragraph-properties fo:text-align="center"/>
    </style:style>
    <style:style style:name="T767" style:parent-style-name="Car.predefinitoparagraf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768" style:parent-style-name="Car.predefinitoparagrafo" style:family="text">
      <style:text-properties style:font-name="Verdana" fo:font-weight="bold" style:font-weight-asian="bold" style:font-weight-complex="bold" fo:color="#E01523" fo:font-size="10pt" style:font-size-asian="10pt" style:font-size-complex="10pt"/>
    </style:style>
    <style:style style:name="P769" style:parent-style-name="Normale" style:family="paragraph">
      <style:paragraph-properties fo:text-align="center"/>
      <style:text-properties style:font-name="Verdana" fo:font-weight="bold" style:font-weight-asian="bold" style:font-weight-complex="bold" fo:font-size="10pt" style:font-size-asian="10pt" style:font-size-complex="10pt"/>
    </style:style>
    <style:style style:name="P770" style:parent-style-name="Normale" style:family="paragraph">
      <style:paragraph-properties fo:text-align="center"/>
      <style:text-properties style:font-name="Verdana" fo:font-weight="bold" style:font-weight-asian="bold" style:font-weight-complex="bold" fo:font-size="10pt" style:font-size-asian="10pt" style:font-size-complex="10pt"/>
    </style:style>
    <style:style style:name="P771" style:parent-style-name="Normale" style:family="paragraph">
      <style:paragraph-properties fo:text-align="center"/>
      <style:text-properties style:font-name="Verdana" fo:font-weight="bold" style:font-weight-asian="bold" style:font-weight-complex="bold" fo:font-size="10pt" style:font-size-asian="10pt" style:font-size-complex="10pt"/>
    </style:style>
    <style:style style:name="P772" style:parent-style-name="Normale" style:family="paragraph">
      <style:paragraph-properties fo:text-align="center"/>
    </style:style>
    <style:style style:name="T773" style:parent-style-name="Collegamentoipertestuale" style:family="text">
      <style:text-properties style:font-name="Verdana" fo:font-weight="bold" style:font-weight-asian="bold" style:font-weight-complex="bold" fo:color="#E01523" fo:font-size="10pt" style:font-size-asian="10pt" style:font-size-complex="10pt"/>
    </style:style>
    <style:style style:name="P774" style:parent-style-name="Normale" style:family="paragraph">
      <style:paragraph-properties fo:text-align="center" fo:background-color="#FFFFFF">
        <style:background-fill draw:fill="solid" draw:fill-color="#FFFFFF"/>
      </style:paragraph-properties>
      <style:text-properties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able:table table:style-name="Table5">
              <table:table-columns>
                <table:table-column table:style-name="TableColumn6"/>
                <table:table-column table:style-name="TableColumn7"/>
                <table:table-column table:style-name="TableColumn8"/>
              </table:table-columns>
              <table:table-row table:style-name="TableRow9">
                <table:table-cell table:style-name="TableCell10">
                  <text:p text:style-name="P11"><text:span text:style-name="T12"><draw:frame draw:style-name="a0" draw:name="Immagine 6" text:anchor-type="as-char" svg:x="0in" svg:y="0in" svg:width="1.69792in" svg:height="0.91667in" style:rel-width="scale" style:rel-height="scale"><draw:image xlink:href="media/image1.jpeg" xlink:type="simple" xlink:show="embed" xlink:actuate="onLoad"/><svg:title/><svg:desc>Immagine che contiene testo

Descrizione generata automaticamente</svg:desc></draw:frame></text:span></text:p>
                </table:table-cell>
                <table:table-cell table:style-name="TableCell13">
                  <text:p text:style-name="P14"/>
                </table:table-cell>
                <table:table-cell table:style-name="TableCell15">
                  <text:p text:style-name="P16"><text:span text:style-name="T17">ADHR GROUP - Agenzia per il Lavoro S.p.a. con Socio Unico<text:s/></text:span><text:span text:style-name="T18">– soggetta a Direzione e Coordinamento di Egemona Holding S.r.l. <text:s/></text:span><text:span text:style-name="T19"><text:s/>Filiale di Vicenza</text:span></text:p>
                  <text:p text:style-name="P20"><text:span text:style-name="T21">Mail:<text:s/></text:span><text:span text:style-name="T22">vicenza@adhr.it</text:span><text:span text:style-name="T23"><text:line-break/>Viale San Lazzaro, n. 120 – Vicenza<text:s/></text:span><text:span text:style-name="T24"><text:line-break/>Tel. +39.0444.28.80.30 fax +39.0444.28.16.67</text:span></text:p>
                </table:table-cell>
              </table:table-row>
            </table:table>
            <text:p text:style-name="P25"/>
          </table:table-cell>
        </table:table-row>
        <table:table-row table:style-name="TableRow26"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able:table table:style-name="Table34">
              <table:table-columns>
                <table:table-column table:style-name="TableColumn35"/>
                <table:table-column table:style-name="TableColumn36"/>
                <table:table-column table:style-name="TableColumn37"/>
              </table:table-columns>
              <table:table-row table:style-name="TableRow38">
                <table:table-cell table:style-name="TableCell39">
                  <text:p text:style-name="P40"/>
                </table:table-cell>
                <table:table-cell table:style-name="TableCell41">
                  <text:p text:style-name="P42"/>
                </table:table-cell>
                <table:table-cell table:style-name="TableCell43">
                  <text:p text:style-name="P44"><draw:frame draw:style-name="a1" draw:name="Immagine 5" text:anchor-type="as-char" svg:x="0in" svg:y="0in" svg:width="0.97917in" svg:height="0.17708in" style:rel-width="scale" style:rel-height="scale"><draw:image xlink:href="media/image2.png" xlink:type="simple" xlink:show="embed" xlink:actuate="onLoad"/><svg:title/><svg:desc/></draw:frame></text:p>
                </table:table-cell>
              </table:table-row>
            </table:table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</table:table-row>
      </table:table>
      <text:p text:style-name="P49"><text:span text:style-name="T50">Offerte di lavoro valide dal<text:s/></text:span><text:span text:style-name="T51">2</text:span><text:span text:style-name="T52">7</text:span><text:span text:style-name="T53">/07/2026</text:span></text:p>
      <text:p text:style-name="P54"/>
      <text:p text:style-name="P55"/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<text:span text:style-name="T63">VERNICIATORE / MAGAZZINIERE</text:span></text:p>
            <text:p text:style-name="P64"/>
          </table:table-cell>
          <table:table-cell table:style-name="TableCell65">
            <text:p text:style-name="P66">Descrizione azienda</text:p>
            <text:p text:style-name="P67">ADHR Group filiale di Vicenza ricerca per azienda cliente, operante nel settore metalmeccanico, un/a:</text:p>
            <text:p text:style-name="P68"><text:span text:style-name="T69">VERNICIATORE / MAGAZZINIERE</text:span></text:p>
            <text:p text:style-name="P70">Posizione</text:p>
            <text:p text:style-name="P71">La risorsa si occuperà di:</text:p>
            <text:list text:style-name="LFO44" text:continue-numbering="true">
              <text:list-item>
                <text:p text:style-name="P72">Verniciatura con utilizzo della pistola a spruzzo;</text:p>
              </text:list-item>
              <text:list-item>
                <text:p text:style-name="P73">Gestione del magazzino, con utilizzo di magazzini automatici;</text:p>
              </text:list-item>
              <text:list-item>
                <text:p text:style-name="P74">Prelievo dei particolari tramite codici e distinte base per l'approvvigionamento delle linee di assemblaggio;</text:p>
              </text:list-item>
              <text:list-item>
                <text:p text:style-name="P75">Preparazione di pacchi e bancali per le spedizioni destinate a corrieri e clienti.</text:p>
              </text:list-item>
            </text:list>
            <text:p text:style-name="P76">Requisiti</text:p>
            <text:list text:style-name="LFO45" text:continue-numbering="true">
              <text:list-item>
                <text:p text:style-name="P77">Ottima esperienza e manualità nella verniciatura a spruzzo;</text:p>
              </text:list-item>
              <text:list-item>
                <text:p text:style-name="P78">Discreta conoscenza della meccanica;</text:p>
              </text:list-item>
              <text:list-item>
                <text:p text:style-name="P79">Conoscenza della gestione del magazzino e delle distinte base;</text:p>
              </text:list-item>
              <text:list-item>
                <text:p text:style-name="P80">Preferibile possesso del patentino per la conduzione del carrello elevatore.</text:p>
              </text:list-item>
            </text:list>
            <text:p text:style-name="P81">Altre informazioni</text:p>
            <text:p text:style-name="P82">Contratto a tempo determinato iniziale, finalizzato all'assunzione a tempo indeterminato;</text:p>
            <text:p text:style-name="P83">Orario in giornata;</text:p>
            <text:p text:style-name="P84">Retribuzione lorda mensile compresa tra € 1.816,13 e € 2.013,98, 13 mensilità;</text:p>
            <text:p text:style-name="P85"><text:span text:style-name="T86">Sede di lavoro:</text:span><text:span text:style-name="T87"> </text:span><text:span text:style-name="T88">Quinto Vicentino (VI).</text:span></text:p>
            <text:p text:style-name="P89"><text:span text:style-name="T90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<text:s/></text:span><text:soft-page-break/><text:span text:style-name="T91">Reg. UE 2016/679 (GDPR) e del D.lgs. 196/2003 come modificato dal D.lgs. 101/2018. ADHR GROUP - Agenzia per il lavoro S.p.a. Iscr. Albo Agenzie per il Lavoro Sez. I - Aut. Min. prot.n.13/I/00132696.8</text:span></text:p>
            <text:p text:style-name="P92">Per azienda multinazionale, operante nel settore elettromeccanico, ADHR GROUP - Filiale di Vicenza, ricerca la figura di un/una:</text:p>
            <text:p text:style-name="P93">ADDETTO/A SUPPORTO QUALITA' - REPARTO MONTAGGIO (JUNIOR)</text:p>
            <text:p text:style-name="P94">Posizione</text:p>
            <text:p text:style-name="P95">La risorsa andrà a gestire le seguenti attività:</text:p>
            <text:list text:style-name="LFO3" text:continue-numbering="true">
              <text:list-item>
                <text:p text:style-name="P96">Redazione e gestione dei verbali di non conformità all’interno del reparto montaggi;</text:p>
              </text:list-item>
              <text:list-item>
                <text:p text:style-name="P97">Compilazione della modulistica dedicata e interfaccia costante con i colleghi dell’ufficio qualità;</text:p>
              </text:list-item>
              <text:list-item>
                <text:p text:style-name="P98">Monitoraggio delle attività operative e tracciamento su sistema dell’avanzamento delle azioni correttive;</text:p>
              </text:list-item>
              <text:list-item>
                <text:p text:style-name="P99">Estrazione ed elaborazione di statistiche a supporto della reportistica.</text:p>
              </text:list-item>
            </text:list>
            <text:p text:style-name="P100">Requisiti</text:p>
            <text:list text:style-name="LFO4" text:continue-numbering="true">
              <text:list-item>
                <text:p text:style-name="P101">Diploma di scuola superiore ad indirizzo meccanico/meccatronico;</text:p>
              </text:list-item>
              <text:list-item>
                <text:p text:style-name="P102">Ottimo utilizzo del PC;</text:p>
              </text:list-item>
              <text:list-item>
                <text:p text:style-name="P103">Precisione, proattività e capacità di problem solving;</text:p>
              </text:list-item>
              <text:list-item>
                <text:p text:style-name="P104">Buone capacità relazionali e organizzative;</text:p>
              </text:list-item>
              <text:list-item>
                <text:p text:style-name="P105">Attitudine a lavorare in contesti dinamici.</text:p>
              </text:list-item>
            </text:list>
            <text:p text:style-name="P106">Altre informazioni</text:p>
            <text:p text:style-name="P107">Orario di lavoro: Full-time, dal lunedì al venerdì (7:30 – 16:30)</text:p>
            <text:p text:style-name="P108">Tipologia di inserimento: iniziale contratto in somministrazione con prospettiva di stabilizzazione in azienda.</text:p>
            <text:p text:style-name="P109"><text:line-break/></text:p>
            <text:p text:style-name="P110">Luogo di lavoro: Creazzo (VI)</text:p>
            <text:p text:style-name="P111"><text:line-break/></text:p>
            <text:p text:style-name="P112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113">Descrizione azienda</text:p>
            <text:p text:style-name="P114">Per azienda multinazionale, operante nel settore elettromeccanico, ADHR GROUP - Filiale di Vicenza, ricerca la figura di un/una:</text:p>
            <text:p text:style-name="P115">ADDETTO/A SUPPORTO QUALITA' - REPARTO MONTAGGIO (JUNIOR)</text:p>
            <text:p text:style-name="P116">Posizione</text:p>
            <text:p text:style-name="P117">La risorsa andrà a gestire le seguenti attività:</text:p>
            <text:list text:style-name="LFO5" text:continue-numbering="true">
              <text:list-item>
                <text:p text:style-name="P118">Redazione e gestione dei verbali di non conformità all’interno del reparto montaggi;</text:p>
              </text:list-item>
              <text:list-item>
                <text:p text:style-name="P119">Compilazione della modulistica dedicata e interfaccia costante con i colleghi dell’ufficio qualità;</text:p>
              </text:list-item>
              <text:list-item>
                <text:p text:style-name="P120">Monitoraggio delle attività operative e tracciamento su sistema dell’avanzamento delle azioni correttive;</text:p>
              </text:list-item>
              <text:list-item>
                <text:p text:style-name="P121">Estrazione ed elaborazione di statistiche a supporto della reportistica.</text:p>
              </text:list-item>
            </text:list>
            <text:p text:style-name="P122">Requisiti</text:p>
            <text:list text:style-name="LFO6" text:continue-numbering="true">
              <text:list-item>
                <text:p text:style-name="P123">Diploma di scuola superiore ad indirizzo meccanico/meccatronico;</text:p>
              </text:list-item>
              <text:list-item>
                <text:p text:style-name="P124">Ottimo utilizzo del PC;</text:p>
              </text:list-item>
              <text:list-item>
                <text:p text:style-name="P125">Precisione, proattività e capacità di problem solving;</text:p>
              </text:list-item>
              <text:list-item>
                <text:p text:style-name="P126">Buone capacità relazionali e organizzative;</text:p>
              </text:list-item>
              <text:list-item>
                <text:p text:style-name="P127">Attitudine a lavorare in contesti dinamici.</text:p>
              </text:list-item>
            </text:list>
            <text:p text:style-name="P128">Altre informazioni</text:p>
            <text:p text:style-name="P129">Orario di lavoro: Full-time, dal lunedì al venerdì (7:30 – 16:30)</text:p>
            <text:p text:style-name="P130">Tipologia di inserimento: iniziale contratto in somministrazione con prospettiva di stabilizzazione in azienda.</text:p>
            <text:p text:style-name="P131"><text:line-break/></text:p>
            <text:p text:style-name="P132">Luogo di lavoro: Creazzo (VI)</text:p>
            <text:p text:style-name="P133"><text:line-break/></text:p>
            <text:p text:style-name="P134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135">Descrizione azienda</text:p>
            <text:p text:style-name="P136">Per azienda multinazionale, operante nel settore elettromeccanico, ADHR GROUP - Filiale di Vicenza, ricerca la figura di un/una:</text:p>
            <text:p text:style-name="P137">ADDETTO/A SUPPORTO QUALITA' - REPARTO MONTAGGIO (JUNIOR)</text:p>
            <text:p text:style-name="P138">Posizione</text:p>
            <text:p text:style-name="P139">La risorsa andrà a gestire le seguenti attività:</text:p>
            <text:list text:style-name="LFO7" text:continue-numbering="true">
              <text:list-item>
                <text:p text:style-name="P140">Redazione e gestione dei verbali di non conformità all’interno del reparto montaggi;</text:p>
              </text:list-item>
              <text:list-item>
                <text:p text:style-name="P141">Compilazione della modulistica dedicata e interfaccia costante con i colleghi dell’ufficio qualità;</text:p>
              </text:list-item>
              <text:list-item>
                <text:p text:style-name="P142">Monitoraggio delle attività operative e tracciamento su sistema dell’avanzamento delle azioni correttive;</text:p>
              </text:list-item>
              <text:list-item>
                <text:p text:style-name="P143">Estrazione ed elaborazione di statistiche a supporto della reportistica.</text:p>
              </text:list-item>
            </text:list>
            <text:p text:style-name="P144">Requisiti</text:p>
            <text:list text:style-name="LFO8" text:continue-numbering="true">
              <text:list-item>
                <text:p text:style-name="P145">Diploma di scuola superiore ad indirizzo meccanico/meccatronico;</text:p>
              </text:list-item>
              <text:list-item>
                <text:p text:style-name="P146">Ottimo utilizzo del PC;</text:p>
              </text:list-item>
              <text:list-item>
                <text:p text:style-name="P147">Precisione, proattività e capacità di problem solving;</text:p>
              </text:list-item>
              <text:list-item>
                <text:p text:style-name="P148">Buone capacità relazionali e organizzative;</text:p>
              </text:list-item>
              <text:list-item>
                <text:p text:style-name="P149">Attitudine a lavorare in contesti dinamici.</text:p>
              </text:list-item>
            </text:list>
            <text:p text:style-name="P150">Altre informazioni</text:p>
            <text:p text:style-name="P151">Orario di lavoro: Full-time, dal lunedì al venerdì (7:30 – 16:30)</text:p>
            <text:p text:style-name="P152">Tipologia di inserimento: iniziale contratto in somministrazione con prospettiva di stabilizzazione in azienda.</text:p>
            <text:p text:style-name="P153"><text:line-break/></text:p>
            <text:p text:style-name="P154">Luogo di lavoro: Creazzo (VI)</text:p>
            <text:p text:style-name="P155"><text:line-break/></text:p>
            <text:p text:style-name="P156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157">Descrizione azienda</text:p>
            <text:p text:style-name="P158">Per azienda multinazionale, operante nel settore elettromeccanico, ADHR GROUP - Filiale di Vicenza, ricerca la figura di un/una:</text:p>
            <text:p text:style-name="P159">ADDETTO/A SUPPORTO QUALITA' - REPARTO MONTAGGIO (JUNIOR)</text:p>
            <text:p text:style-name="P160">Posizione</text:p>
            <text:p text:style-name="P161">La risorsa andrà a gestire le seguenti attività:</text:p>
            <text:list text:style-name="LFO9" text:continue-numbering="true">
              <text:list-item>
                <text:p text:style-name="P162">Redazione e gestione dei verbali di non conformità all’interno del reparto montaggi;</text:p>
              </text:list-item>
              <text:list-item>
                <text:p text:style-name="P163">Compilazione della modulistica dedicata e interfaccia costante con i colleghi dell’ufficio qualità;</text:p>
              </text:list-item>
              <text:list-item>
                <text:p text:style-name="P164">Monitoraggio delle attività operative e tracciamento su sistema dell’avanzamento delle azioni correttive;</text:p>
              </text:list-item>
              <text:list-item>
                <text:p text:style-name="P165">Estrazione ed elaborazione di statistiche a supporto della reportistica.</text:p>
              </text:list-item>
            </text:list>
            <text:p text:style-name="P166">Requisiti</text:p>
            <text:list text:style-name="LFO10" text:continue-numbering="true">
              <text:list-item>
                <text:p text:style-name="P167">Diploma di scuola superiore ad indirizzo meccanico/meccatronico;</text:p>
              </text:list-item>
              <text:list-item>
                <text:p text:style-name="P168">Ottimo utilizzo del PC;</text:p>
              </text:list-item>
              <text:list-item>
                <text:p text:style-name="P169">Precisione, proattività e capacità di problem solving;</text:p>
              </text:list-item>
              <text:list-item>
                <text:p text:style-name="P170">Buone capacità relazionali e organizzative;</text:p>
              </text:list-item>
              <text:list-item>
                <text:p text:style-name="P171">Attitudine a lavorare in contesti dinamici.</text:p>
              </text:list-item>
            </text:list>
            <text:p text:style-name="P172">Altre informazioni</text:p>
            <text:p text:style-name="P173">Orario di lavoro: Full-time, dal lunedì al venerdì (7:30 – 16:30)</text:p>
            <text:p text:style-name="P174">Tipologia di inserimento: iniziale contratto in somministrazione con prospettiva di stabilizzazione in azienda.</text:p>
            <text:p text:style-name="P175"><text:line-break/></text:p>
            <text:p text:style-name="P176">Luogo di lavoro: Creazzo (VI)</text:p>
            <text:p text:style-name="P177"><text:line-break/></text:p>
            <text:p text:style-name="P178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179">Descrizione azienda</text:p>
            <text:p text:style-name="P180">Per azienda multinazionale, operante nel settore elettromeccanico, ADHR GROUP - Filiale di Vicenza, ricerca la figura di un/una:</text:p>
            <text:p text:style-name="P181">ADDETTO/A SUPPORTO QUALITA' - REPARTO MONTAGGIO (JUNIOR)</text:p>
            <text:p text:style-name="P182">Posizione</text:p>
            <text:p text:style-name="P183">La risorsa andrà a gestire le seguenti attività:</text:p>
            <text:list text:style-name="LFO11" text:continue-numbering="true">
              <text:list-item>
                <text:p text:style-name="P184">Redazione e gestione dei verbali di non conformità all’interno del reparto montaggi;</text:p>
              </text:list-item>
              <text:list-item>
                <text:p text:style-name="P185">Compilazione della modulistica dedicata e interfaccia costante con i colleghi dell’ufficio qualità;</text:p>
              </text:list-item>
              <text:list-item>
                <text:p text:style-name="P186">Monitoraggio delle attività operative e tracciamento su sistema dell’avanzamento delle azioni correttive;</text:p>
              </text:list-item>
              <text:list-item>
                <text:p text:style-name="P187">Estrazione ed elaborazione di statistiche a supporto della reportistica.</text:p>
              </text:list-item>
            </text:list>
            <text:p text:style-name="P188">Requisiti</text:p>
            <text:list text:style-name="LFO12" text:continue-numbering="true">
              <text:list-item>
                <text:p text:style-name="P189">Diploma di scuola superiore ad indirizzo meccanico/meccatronico;</text:p>
              </text:list-item>
              <text:list-item>
                <text:p text:style-name="P190">Ottimo utilizzo del PC;</text:p>
              </text:list-item>
              <text:list-item>
                <text:p text:style-name="P191">Precisione, proattività e capacità di problem solving;</text:p>
              </text:list-item>
              <text:list-item>
                <text:p text:style-name="P192">Buone capacità relazionali e organizzative;</text:p>
              </text:list-item>
              <text:list-item>
                <text:p text:style-name="P193">Attitudine a lavorare in contesti dinamici.</text:p>
              </text:list-item>
            </text:list>
            <text:p text:style-name="P194">Altre informazioni</text:p>
            <text:p text:style-name="P195">Orario di lavoro: Full-time, dal lunedì al venerdì (7:30 – 16:30)</text:p>
            <text:p text:style-name="P196">Tipologia di inserimento: iniziale contratto in somministrazione con prospettiva di stabilizzazione in azienda.</text:p>
            <text:p text:style-name="P197"><text:line-break/></text:p>
            <text:p text:style-name="P198">Luogo di lavoro: Creazzo (VI)</text:p>
            <text:p text:style-name="P199"><text:line-break/></text:p>
            <text:p text:style-name="P200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201">Descrizione azienda</text:p>
            <text:p text:style-name="P202">Per azienda multinazionale, operante nel settore elettromeccanico, ADHR GROUP - Filiale di Vicenza, ricerca la figura di un/una:</text:p>
            <text:p text:style-name="P203">ADDETTO/A SUPPORTO QUALITA' - REPARTO MONTAGGIO (JUNIOR)</text:p>
            <text:p text:style-name="P204">Posizione</text:p>
            <text:p text:style-name="P205">La risorsa andrà a gestire le seguenti attività:</text:p>
            <text:list text:style-name="LFO13" text:continue-numbering="true">
              <text:list-item>
                <text:p text:style-name="P206">Redazione e gestione dei verbali di non conformità all’interno del reparto montaggi;</text:p>
              </text:list-item>
              <text:list-item>
                <text:p text:style-name="P207">Compilazione della modulistica dedicata e interfaccia costante con i colleghi dell’ufficio qualità;</text:p>
              </text:list-item>
              <text:list-item>
                <text:p text:style-name="P208">Monitoraggio delle attività operative e tracciamento su sistema dell’avanzamento delle azioni correttive;</text:p>
              </text:list-item>
              <text:list-item>
                <text:p text:style-name="P209">Estrazione ed elaborazione di statistiche a supporto della reportistica.</text:p>
              </text:list-item>
            </text:list>
            <text:p text:style-name="P210">Requisiti</text:p>
            <text:list text:style-name="LFO14" text:continue-numbering="true">
              <text:list-item>
                <text:p text:style-name="P211">Diploma di scuola superiore ad indirizzo meccanico/meccatronico;</text:p>
              </text:list-item>
              <text:list-item>
                <text:p text:style-name="P212">Ottimo utilizzo del PC;</text:p>
              </text:list-item>
              <text:list-item>
                <text:p text:style-name="P213">Precisione, proattività e capacità di problem solving;</text:p>
              </text:list-item>
              <text:list-item>
                <text:p text:style-name="P214">Buone capacità relazionali e organizzative;</text:p>
              </text:list-item>
              <text:list-item>
                <text:p text:style-name="P215">Attitudine a lavorare in contesti dinamici.</text:p>
              </text:list-item>
            </text:list>
            <text:p text:style-name="P216">Altre informazioni</text:p>
            <text:p text:style-name="P217">Orario di lavoro: Full-time, dal lunedì al venerdì (7:30 – 16:30)</text:p>
            <text:p text:style-name="P218">Tipologia di inserimento: iniziale contratto in somministrazione con prospettiva di stabilizzazione in azienda.</text:p>
            <text:p text:style-name="P219"><text:line-break/></text:p>
            <text:p text:style-name="P220">Luogo di lavoro: Creazzo (VI)</text:p>
            <text:p text:style-name="P221"><text:line-break/></text:p>
            <text:p text:style-name="P222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223">Descrizione azienda</text:p>
            <text:p text:style-name="P224">Per azienda multinazionale, operante nel settore elettromeccanico, ADHR GROUP - Filiale di Vicenza, ricerca la figura di un/una:</text:p>
            <text:p text:style-name="P225">ADDETTO/A SUPPORTO QUALITA' - REPARTO MONTAGGIO (JUNIOR)</text:p>
            <text:p text:style-name="P226">Posizione</text:p>
            <text:p text:style-name="P227">La risorsa andrà a gestire le seguenti attività:</text:p>
            <text:list text:style-name="LFO15" text:continue-numbering="true">
              <text:list-item>
                <text:p text:style-name="P228">Redazione e gestione dei verbali di non conformità all’interno del reparto montaggi;</text:p>
              </text:list-item>
              <text:list-item>
                <text:p text:style-name="P229">Compilazione della modulistica dedicata e interfaccia costante con i colleghi dell’ufficio qualità;</text:p>
              </text:list-item>
              <text:list-item>
                <text:p text:style-name="P230">Monitoraggio delle attività operative e tracciamento su sistema dell’avanzamento delle azioni correttive;</text:p>
              </text:list-item>
              <text:list-item>
                <text:p text:style-name="P231">Estrazione ed elaborazione di statistiche a supporto della reportistica.</text:p>
              </text:list-item>
            </text:list>
            <text:p text:style-name="P232">Requisiti</text:p>
            <text:list text:style-name="LFO16" text:continue-numbering="true">
              <text:list-item>
                <text:p text:style-name="P233">Diploma di scuola superiore ad indirizzo meccanico/meccatronico;</text:p>
              </text:list-item>
              <text:list-item>
                <text:p text:style-name="P234">Ottimo utilizzo del PC;</text:p>
              </text:list-item>
              <text:list-item>
                <text:p text:style-name="P235">Precisione, proattività e capacità di problem solving;</text:p>
              </text:list-item>
              <text:list-item>
                <text:p text:style-name="P236">Buone capacità relazionali e organizzative;</text:p>
              </text:list-item>
              <text:list-item>
                <text:p text:style-name="P237">Attitudine a lavorare in contesti dinamici.</text:p>
              </text:list-item>
            </text:list>
            <text:p text:style-name="P238">Altre informazioni</text:p>
            <text:p text:style-name="P239">Orario di lavoro: Full-time, dal lunedì al venerdì (7:30 – 16:30)</text:p>
            <text:p text:style-name="P240">Tipologia di inserimento: iniziale contratto in somministrazione con prospettiva di stabilizzazione in azienda.</text:p>
            <text:p text:style-name="P241"><text:line-break/></text:p>
            <text:p text:style-name="P242">Luogo di lavoro: Creazzo (VI)</text:p>
            <text:p text:style-name="P243"><text:line-break/></text:p>
            <text:p text:style-name="P244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n.13/I/0013269.</text:p>
            <text:p text:style-name="P245"/>
          </table:table-cell>
          <table:table-cell table:style-name="TableCell246">
            <text:p text:style-name="P247">QUINTO VICENTINO</text:p>
          </table:table-cell>
        </table:table-row>
        <table:table-row table:style-name="TableRow248">
          <table:table-cell table:style-name="TableCell249">
            <text:p text:style-name="P250">MAGAZZINIERE CON PATENTINO DEL MULETTO</text:p>
            <text:p text:style-name="Normale"/>
          </table:table-cell>
          <table:table-cell table:style-name="TableCell251">
            <text:p text:style-name="P252">Descrizione azienda</text:p>
            <text:p text:style-name="P253">Per azienda multinazionale operante nel settore elettromeccanico, ADHR GROUP - Filiale di Vicenza, ricerca la figura di un:</text:p>
            <text:p text:style-name="P254">MAGAZZINIERE CON PATENTINO DEL MULETTO</text:p>
            <text:p text:style-name="P255">Posizione</text:p>
            <text:p text:style-name="P256">La risorsa andrà a gestire le seguenti attività:</text:p>
            <text:list text:style-name="LFO17" text:continue-numbering="true">
              <text:list-item>
                <text:p text:style-name="P257">Movimentazione mediante utilizzo del carrello elevatore;</text:p>
              </text:list-item>
              <text:list-item>
                <text:p text:style-name="P258">Carico e scarico materiali;</text:p>
              </text:list-item>
              <text:list-item>
                <text:p text:style-name="P259">Sistemazione e stoccaggio della merce in magazzino;</text:p>
              </text:list-item>
            </text:list>
            <text:p text:style-name="P260">Requisiti</text:p>
            <text:list text:style-name="LFO18" text:continue-numbering="true">
              <text:list-item>
                <text:p text:style-name="P261">Esperienza pregressa nell'utilizzo del muletto;</text:p>
              </text:list-item>
              <text:list-item>
                <text:p text:style-name="P262">Patentino del muletto;</text:p>
              </text:list-item>
              <text:list-item>
                <text:p text:style-name="P263">Buona capacità di organizzazione e gestione degli spazi di magazzino</text:p>
              </text:list-item>
            </text:list>
            <text:p text:style-name="P264">Altre informazioni</text:p>
            <text:p text:style-name="P265">ORARIO DI LAVORO: full time in giornata dalle 7:30 alle 16:30</text:p>
            <text:p text:style-name="P266">TIPOLOGIA DI INSERIMENTO: iniziale contratto di somministrazione finalizzato all'assunzione diretta in azienda, livello D2 della metalmeccanica per un lordo mensile di 2112€</text:p>
            <text:p text:style-name="P267">LUOGO DI LAVORO: Creazzo (VI)</text:p>
            <text:p text:style-name="P268"><text:line-break/></text:p>
            <text:p text:style-name="Normale"><text:span text:style-name="T269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270">Descrizione azienda</text:p>
            <text:p text:style-name="P271">Per azienda multinazionale operante nel settore elettromeccanico, ADHR GROUP - Filiale di Vicenza, ricerca la figura di un:</text:p>
            <text:p text:style-name="P272">MAGAZZINIERE CON PATENTINO DEL MULETTO</text:p>
            <text:p text:style-name="P273">Posizione</text:p>
            <text:p text:style-name="P274">La risorsa andrà a gestire le seguenti attività:</text:p>
            <text:list text:style-name="LFO19" text:continue-numbering="true">
              <text:list-item>
                <text:p text:style-name="P275">Movimentazione mediante utilizzo del carrello elevatore;</text:p>
              </text:list-item>
              <text:list-item>
                <text:p text:style-name="P276">Carico e scarico materiali;</text:p>
              </text:list-item>
              <text:list-item>
                <text:p text:style-name="P277">Sistemazione e stoccaggio della merce in magazzino;</text:p>
              </text:list-item>
            </text:list>
            <text:p text:style-name="P278">Requisiti</text:p>
            <text:list text:style-name="LFO20" text:continue-numbering="true">
              <text:list-item>
                <text:p text:style-name="P279">Esperienza pregressa nell'utilizzo del muletto;</text:p>
              </text:list-item>
              <text:list-item>
                <text:p text:style-name="P280">Patentino del muletto;</text:p>
              </text:list-item>
              <text:list-item>
                <text:p text:style-name="P281">Buona capacità di organizzazione e gestione degli spazi di magazzino</text:p>
              </text:list-item>
            </text:list>
            <text:p text:style-name="P282">Altre informazioni</text:p>
            <text:p text:style-name="P283">ORARIO DI LAVORO: full time in giornata dalle 7:30 alle 16:30</text:p>
            <text:p text:style-name="P284">TIPOLOGIA DI INSERIMENTO: iniziale contratto di somministrazione finalizzato all'assunzione diretta in azienda, livello D2 della metalmeccanica per un lordo mensile di 2112€</text:p>
            <text:p text:style-name="P285">LUOGO DI LAVORO: Creazzo (VI)</text:p>
            <text:p text:style-name="P286"><text:line-break/></text:p>
            <text:p text:style-name="Normale"><text:span text:style-name="T287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Descrizione azienda</text:p>
            <text:p text:style-name="Normale">Per azienda multinazionale operante nel settore elettromeccanico, ADHR GROUP - Filiale di Vicenza, ricerca la figura di un:</text:p>
            <text:p text:style-name="Normale">MAGAZZINIERE CON PATENTINO DEL MULETTO</text:p>
            <text:p text:style-name="Normale">Posizione</text:p>
            <text:p text:style-name="Normale">La risorsa andrà a gestire le seguenti attività:</text:p>
            <text:list text:style-name="LFO21" text:continue-numbering="true">
              <text:list-item>
                <text:p text:style-name="P288">Movimentazione mediante utilizzo del carrello elevatore;</text:p>
              </text:list-item>
              <text:list-item>
                <text:p text:style-name="P289">Carico e scarico materiali;</text:p>
              </text:list-item>
              <text:list-item>
                <text:p text:style-name="P290">Sistemazione e stoccaggio della merce in magazzino;</text:p>
              </text:list-item>
            </text:list>
            <text:p text:style-name="Normale">Requisiti</text:p>
            <text:list text:style-name="LFO22" text:continue-numbering="true">
              <text:list-item>
                <text:p text:style-name="P291">Esperienza pregressa nell'utilizzo del muletto;</text:p>
              </text:list-item>
              <text:list-item>
                <text:p text:style-name="P292">Patentino del muletto;</text:p>
              </text:list-item>
              <text:list-item>
                <text:p text:style-name="P293">Buona capacità di organizzazione e gestione degli spazi di magazzino</text:p>
              </text:list-item>
            </text:list>
            <text:p text:style-name="Normale">Altre informazioni</text:p>
            <text:p text:style-name="Normale">ORARIO DI LAVORO: full time in giornata dalle 7:30 alle 16:30</text:p>
            <text:p text:style-name="Normale">TIPOLOGIA DI INSERIMENTO: iniziale contratto di somministrazione finalizzato all'assunzione diretta in azienda, livello D2 della metalmeccanica per un lordo mensile di 2112€</text:p>
            <text:p text:style-name="Normale">LUOGO DI LAVORO: Creazzo (VI)</text:p>
            <text:p text:style-name="Normale"><text:span text:style-name="T294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Normale"/>
          </table:table-cell>
          <table:table-cell table:style-name="TableCell295">
            <text:p text:style-name="P296">CREAZZO</text:p>
          </table:table-cell>
        </table:table-row>
        <text:soft-page-break/>
        <table:table-row table:style-name="TableRow297">
          <table:table-cell table:style-name="TableCell298">
            <text:p text:style-name="P299">MONTATORE MECCANICO</text:p>
            <text:p text:style-name="P300"/>
          </table:table-cell>
          <table:table-cell table:style-name="TableCell301">
            <text:p text:style-name="P302">Descrizione azienda</text:p>
            <text:p text:style-name="P303">Per strutturata e solida azienda metalmeccanica di Dueville, realtà in forte espansione e punto di riferimento nel territorio, ADHR GROUP S.p.a., filiale di Vicenza, seleziona la figura di un/una:</text:p>
            <text:p text:style-name="P304">MONTATORE MECCANICO</text:p>
            <text:p text:style-name="P305">Posizione</text:p>
            <text:p text:style-name="P306">La risorsa sarà inserita all’interno del reparto produttivo e, dopo un periodo di affiancamento e formazione, si occuperà di attività di montaggio meccanico.</text:p>
            <text:p text:style-name="P307">In particolare seguirà le seguenti attività:</text:p>
            <text:p text:style-name="P308">· Lettura e interpretazione del disegno meccanico;</text:p>
            <text:p text:style-name="P309">· Utilizzo dei principali strumenti da banco (avvitatori, chiavi, trapani, ecc.);</text:p>
            <text:p text:style-name="P310">· Controllo qualità del lavoro eseguito e verifica della conformità;</text:p>
            <text:p text:style-name="P311">Requisiti</text:p>
            <text:p text:style-name="P312">Completano il profilo:</text:p>
            <text:p text:style-name="P313">· Diploma tecnico o qualifica professionale in ambito meccanico o affine;</text:p>
            <text:p text:style-name="P314">· Neodiplomato/a o con esperienza pregressa nel ruolo;</text:p>
            <text:p text:style-name="P315">· Buona capacità di lettura del disegno meccanico;</text:p>
            <text:p text:style-name="P316">· Manualità, precisione e predisposizione al lavoro in team.</text:p>
            <text:p text:style-name="P317">Altre informazioni</text:p>
            <text:p text:style-name="P318">Si offre iniziale contratto a tempo determinato con prospettiva di inserimento diretto.</text:p>
            <text:p text:style-name="P319">Retribuzione: 1.931,78 € lordi mensili</text:p>
            <text:p text:style-name="P320">Orario di lavoro: 08:00-12:20 13:30-17:00</text:p>
            <text:p text:style-name="P321">Luogo di lavoro: Dueville(VI)</text:p>
            <text:p text:style-name="Normale"><text:span text:style-name="T322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323"/>
          </table:table-cell>
          <table:table-cell table:style-name="TableCell324">
            <text:p text:style-name="P325">DUEVILLE</text:p>
          </table:table-cell>
        </table:table-row>
        <table:table-row table:style-name="TableRow326">
          <table:table-cell table:style-name="TableCell327">
            <text:p text:style-name="Normale"><text:span text:style-name="T328">ADDETTO ASSEMBLAGGIO MECCANICO</text:span></text:p>
            <text:p text:style-name="P329"/>
          </table:table-cell>
          <table:table-cell table:style-name="TableCell330">
            <text:p text:style-name="P331">Descrizione azienda</text:p>
            <text:p text:style-name="P332">ADHR Group filiale di Vicenza ricerca per azienda cliente operante nel settore metalmeccanico un/a:</text:p>
            <text:p text:style-name="P333">ADDETTO ASSEMBLAGGIO MECCANICO</text:p>
            <text:p text:style-name="P334">Posizione</text:p>
            <text:p text:style-name="P335">La risorsa si occuperà di:</text:p>
            <text:soft-page-break/>
            <text:list text:style-name="LFO23" text:continue-numbering="true">
              <text:list-item>
                <text:p text:style-name="P336">Assemblaggio meccanico di componenti mediante l'utilizzo di strumenti da banco;</text:p>
              </text:list-item>
              <text:list-item>
                <text:p text:style-name="P337">Montaggio delle diverse parti seguendo le procedure aziendali;</text:p>
              </text:list-item>
            </text:list>
            <text:p text:style-name="P338">Requisiti</text:p>
            <text:list text:style-name="LFO24" text:continue-numbering="true">
              <text:list-item>
                <text:p text:style-name="P339">Diploma tecnico o professionale, oppure esperienza pregressa in ambito assemblaggio meccanico;</text:p>
              </text:list-item>
              <text:list-item>
                <text:p text:style-name="P340">Precisione, manualità e predisposizione al lavoro in team.</text:p>
              </text:list-item>
            </text:list>
            <text:p text:style-name="P341">Altre informazioni</text:p>
            <text:p text:style-name="P342">Contratto iniziale in somministrazione a tempo determinato.</text:p>
            <text:p text:style-name="P343">Orario in giornata.</text:p>
            <text:p text:style-name="P344">Luogo di lavoro: Sovizzo (VI)</text:p>
            <text:p text:style-name="P345">Inquadramento iniziale: 2° o 3° livello CCNL Metalmeccanica Confapi.</text:p>
            <text:p text:style-name="Normale"><text:span text:style-name="T346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347"/>
          </table:table-cell>
          <table:table-cell table:style-name="TableCell348">
            <text:p text:style-name="P349">CREAZZO</text:p>
          </table:table-cell>
        </table:table-row>
        <table:table-row table:style-name="TableRow350">
          <table:table-cell table:style-name="TableCell351">
            <text:p text:style-name="P352">OPERAIO DI PRODUZIONE JUNIOR</text:p>
            <text:p text:style-name="P353"/>
          </table:table-cell>
          <table:table-cell table:style-name="TableCell354">
            <text:p text:style-name="P355">Descrizione azienda</text:p>
            <text:p text:style-name="P356">ADHR Group filiale di Vicenza ricerca per azienda cliente un/a:</text:p>
            <text:p text:style-name="P357"><text:span text:style-name="T358">OPERAIO DI PRODUZIONE JUNIOR<text:s/></text:span></text:p>
            <text:p text:style-name="P359">Posizione</text:p>
            <text:p text:style-name="P360">La figura verrà inserita nel reparto finissaggio e si occuperà della fase finale della lavorazione del prodotto, svolgendo attività semplici ma fondamentali per il processo produttivo, come:</text:p>
            <text:list text:style-name="LFO1" text:continue-numbering="true">
              <text:list-item>
                <text:p text:style-name="P361">rimozione della bobina dalla macchina;</text:p>
              </text:list-item>
              <text:list-item>
                <text:p text:style-name="P362">controllo del prodotto;</text:p>
              </text:list-item>
              <text:list-item>
                <text:p text:style-name="P363">imballaggio e inscatolamento.</text:p>
              </text:list-item>
            </text:list>
            <text:p text:style-name="P364">Requisiti</text:p>
            <text:list text:style-name="LFO2" text:continue-numbering="true">
              <text:list-item>
                <text:p text:style-name="P365">Preferibile esperienza in produzione</text:p>
              </text:list-item>
              <text:list-item>
                <text:p text:style-name="P366">Verranno considerati anche profili junior, purché motivati e desiderosi di imparare.</text:p>
              </text:list-item>
            </text:list>
            <text:p text:style-name="P367">Altre informazioni</text:p>
            <text:p text:style-name="P368">Si offre un iniziale contratto a tempo determinato</text:p>
            <text:p text:style-name="P369">Inquadramento previsto: Livello 2 del CCNL Abbigliamento, 1.760,02 € lordi mensili</text:p>
            <text:soft-page-break/>
            <text:p text:style-name="P370">Orario di lavoro: 2 turni (6:00 – 14:00, 14:00 - 22:00), secondo turno attivato in base alle esigenze produttive.</text:p>
            <text:p text:style-name="P371">Luogo di lavoro: Vicenza</text:p>
            <text:p text:style-name="P372"><text:span text:style-name="T373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</table:table-cell>
          <table:table-cell table:style-name="TableCell374">
            <text:p text:style-name="P375">VICENZA</text:p>
          </table:table-cell>
        </table:table-row>
        <table:table-row table:style-name="TableRow376">
          <table:table-cell table:style-name="TableCell377">
            <text:p text:style-name="P378">ADDETTO CONDUZIONE IMPIANTI</text:p>
          </table:table-cell>
          <table:table-cell table:style-name="TableCell379">
            <text:p text:style-name="P380">ADHR Group filiale di Vicenza ricerca, per storica e strutturata azienda, leader nel suo settore, un/una:</text:p>
            <text:p text:style-name="P381"><text:line-break/></text:p>
            <text:p text:style-name="P382">OPERARIO/A CONDUZIONE IMPIANTI TRATTAMENTI CHIMICI</text:p>
            <text:p text:style-name="P383">Posizione</text:p>
            <text:p text:style-name="P384">La risorsa, inserita nel reparto trattamenti chimici per incremento dell’organico, dopo un percorso di affiancamento e formazione nel ruolo, andrà a gestire le seguenti attività:</text:p>
            <text:p text:style-name="P385">·         Movimentare il materiale in prossimità dell’impianto e procedere al caricamento;</text:p>
            <text:p text:style-name="P386">·         Avviare, attrezzare ed effettuare il setup degli impianti assegnati;</text:p>
            <text:p text:style-name="P387">·         Monitorare costantemente i parametri chiave del processo.</text:p>
            <text:p text:style-name="P388">Requisiti</text:p>
            <text:list text:style-name="LFO27" text:continue-numbering="true">
              <text:list-item>
                <text:p text:style-name="P389">Preferibile qualifica o diploma tecnico,</text:p>
              </text:list-item>
              <text:list-item>
                <text:p text:style-name="P390">Verranno considerate candidature anche con minima esperienza, ma personalità proattiva</text:p>
              </text:list-item>
            </text:list>
            <text:p text:style-name="P391">Altre informazioni</text:p>
            <text:p text:style-name="P392">Iniziale contratto di somministrazione finalizzato all’assunzione diretta in azienda.</text:p>
            <text:p text:style-name="P393"><text:line-break/></text:p>
            <text:p text:style-name="P394">Retribuzione: da 23.000€ a 27.000€ annuali</text:p>
            <text:p text:style-name="P395"><text:line-break/></text:p>
            <text:p text:style-name="P396">Orari di lavoro su 3 Turni (06:00-14:00, 14:00-22:00, 22:00-06:00) con pausa retribuita di 30 minuti.</text:p>
            <text:p text:style-name="P397">Nei turni 6-14 e 14-22 è previsto accesso alla mensa aziendale.</text:p>
            <text:p text:style-name="P398">Nel turno 22-06 sarà fornito un cesto/cena in sostituzione della mensa.</text:p>
            <text:p text:style-name="P399"><text:line-break/></text:p>
            <text:p text:style-name="P400">Sede di Lavoro: Vicenza (VI)</text:p>
            <text:p text:style-name="P401"><text:line-break/></text:p>
            <text:p text:style-name="P402">Le ricerche sono rivolte a candidati dell’uno e dell’altro sesso ai sensi delle L.903/77 e L.125/91. I candidati sono invitati a leggere l’informativa privacy sul sito di Adhr Group ai sensi dell’art. 13 del Regolamento (UE) 2016/679 sulla protezione dei dati (GDPR). ADHR GROUP – Agenzia per il lavoro S.p.a. Iscr. Albo Agenzie per il Lavoro Sez. I – Aut. Min. prot.n.13/I/0013269.</text:p>
            <text:p text:style-name="P403">ADHR Group filiale di Vicenza ricerca, per storica e strutturata azienda, leader nel suo settore, un/una:</text:p>
            <text:p text:style-name="P404"><text:line-break/></text:p>
            <text:p text:style-name="P405">OPERARIO/A CONDUZIONE IMPIANTI TRATTAMENTI CHIMICI</text:p>
            <text:p text:style-name="P406">Posizione</text:p>
            <text:p text:style-name="P407">La risorsa, inserita nel reparto trattamenti chimici per incremento dell’organico, dopo un percorso di affiancamento e formazione nel ruolo, andrà a gestire le seguenti attività:</text:p>
            <text:p text:style-name="P408">·         Movimentare il materiale in prossimità dell’impianto e procedere al caricamento;</text:p>
            <text:p text:style-name="P409">·         Avviare, attrezzare ed effettuare il setup degli impianti assegnati;</text:p>
            <text:p text:style-name="P410">·         Monitorare costantemente i parametri chiave del processo.</text:p>
            <text:p text:style-name="P411">Requisiti</text:p>
            <text:list text:style-name="LFO28" text:continue-numbering="true">
              <text:list-item>
                <text:p text:style-name="P412">Preferibile qualifica o diploma tecnico,</text:p>
              </text:list-item>
              <text:list-item>
                <text:p text:style-name="P413">Verranno considerate candidature anche con minima esperienza, ma personalità proattiva</text:p>
              </text:list-item>
            </text:list>
            <text:p text:style-name="P414">Altre informazioni</text:p>
            <text:p text:style-name="P415">Iniziale contratto di somministrazione finalizzato all’assunzione diretta in azienda.</text:p>
            <text:p text:style-name="P416"><text:line-break/></text:p>
            <text:p text:style-name="P417">Retribuzione: da 23.000€ a 27.000€ annuali</text:p>
            <text:p text:style-name="P418"><text:line-break/></text:p>
            <text:p text:style-name="P419">Orari di lavoro su 3 Turni (06:00-14:00, 14:00-22:00, 22:00-06:00) con pausa retribuita di 30 minuti.</text:p>
            <text:p text:style-name="P420">Nei turni 6-14 e 14-22 è previsto accesso alla mensa aziendale.</text:p>
            <text:p text:style-name="P421">Nel turno 22-06 sarà fornito un cesto/cena in sostituzione della mensa.</text:p>
            <text:p text:style-name="P422"><text:line-break/></text:p>
            <text:p text:style-name="P423">Sede di Lavoro: Vicenza (VI)</text:p>
            <text:p text:style-name="P424"><text:line-break/></text:p>
            <text:p text:style-name="P425">Le ricerche sono rivolte a candidati dell’uno e dell’altro sesso ai sensi delle L.903/77 e L.125/91. I candidati sono invitati a leggere l’informativa privacy sul sito di Adhr Group ai sensi dell’art. 13 del Regolamento (UE) 2016/679 sulla protezione dei dati (GDPR). ADHR GROUP – Agenzia per il lavoro S.p.a. Iscr. Albo Agenzie per il Lavoro Sez. I – Aut. Min. prot.n.13/I/0013269.</text:p>
            <text:p text:style-name="Normale">ADHR Group filiale di Vicenza ricerca, per storica e strutturata azienda, leader nel suo settore, un/una:</text:p>
            <text:p text:style-name="Normale">OPERARIO/A CONDUZIONE IMPIANTI TRATTAMENTI CHIMICI</text:p>
            <text:p text:style-name="Normale">La risorsa, inserita nel reparto trattamenti chimici per incremento dell’organico, dopo un percorso di affiancamento e formazione nel ruolo, andrà a gestire le seguenti attività:</text:p>
            <text:p text:style-name="Normale">·         Movimentare il materiale in prossimità dell’impianto e procedere al caricamento;</text:p>
            <text:p text:style-name="Normale">·         Avviare, attrezzare ed effettuare il setup degli impianti assegnati;</text:p>
            <text:p text:style-name="Normale">·         Monitorare costantemente i parametri chiave del processo.</text:p>
            <text:p text:style-name="Normale">Requisiti:</text:p>
            <text:list text:style-name="LFO29" text:continue-numbering="true">
              <text:list-item>
                <text:p text:style-name="P426">Preferibile qualifica o diploma tecnico,</text:p>
              </text:list-item>
              <text:list-item>
                <text:p text:style-name="P427">Verranno considerate candidature anche con minima esperienza, ma personalità proattiva</text:p>
              </text:list-item>
            </text:list>
            <text:p text:style-name="Normale">Iniziale contratto di somministrazione finalizzato all’assunzione diretta in azienda.</text:p>
            <text:p text:style-name="Normale">Retribuzione: da 29.000€ a 30.000€ annuali</text:p>
            <text:p text:style-name="Normale">Orari di lavoro su 3 Turni (06:00-14:00, 14:00-22:00, 22:00-06:00) con pausa retribuita di 30 minuti.</text:p>
            <text:p text:style-name="Normale">Nei turni 6-14 e 14-22 è previsto accesso alla mensa aziendale.</text:p>
            <text:p text:style-name="Normale">Nel turno 22-06 sarà fornito un cesto/cena in sostituzione della mensa.</text:p>
            <text:p text:style-name="Normale">Sede di Lavoro: Vicenza (VI)</text:p>
            <text:p text:style-name="Normale">Le ricerche sono rivolte a candidati dell’uno e dell’altro sesso ai sensi delle L.903/77 e L.125/91. I candidati sono invitati a leggere l’informativa privacy sul sito di Adhr Group ai sensi dell’art. 13 del Regolamento (UE) 2016/679 sulla protezione dei dati (GDPR). ADHR GROUP – Agenzia per il lavoro S.p.a. Iscr. Albo Agenzie per il Lavoro Sez. I – Aut. Min. prot.n.13/I/0013269.</text:p>
          </table:table-cell>
          <table:table-cell table:style-name="TableCell428">
            <text:p text:style-name="P429">VICENZA</text:p>
          </table:table-cell>
        </table:table-row>
        <text:soft-page-break/>
        <table:table-row table:style-name="TableRow430">
          <table:table-cell table:style-name="TableCell431">
            <text:p text:style-name="P432"><text:span text:style-name="T433">ADDETTO RIMAGLIO E RIFINITURA</text:span></text:p>
            <text:p text:style-name="P434"/>
          </table:table-cell>
          <table:table-cell table:style-name="TableCell435">
            <text:p text:style-name="P436"><text:span text:style-name="T437">Descrizione azienda</text:span></text:p>
            <text:p text:style-name="P438"><text:span text:style-name="T439">ADHR Group filiale di Vicenza ricerca per azienda cliente, operante nel settore tessile, un:</text:span></text:p>
            <text:p text:style-name="P440"><text:span text:style-name="T441">ADDETTO RIMAGLIO E RIFINITURA</text:span></text:p>
            <text:p text:style-name="P442"><text:span text:style-name="T443">Posizione</text:span></text:p>
            <text:p text:style-name="P444"><text:span text:style-name="T445">La risorsa verrà inserita in produzione e si occuperà di attività di rimaglio e rifinitura.</text:span></text:p>
            <text:p text:style-name="P446"><text:span text:style-name="T447">Requisiti</text:span></text:p>
            <text:list text:style-name="LFO30" text:continue-numbering="true">
              <text:list-item>
                <text:p text:style-name="P448"><text:span text:style-name="T449">Esperienza pregressa nel rimaglio e nelle attività di rifinitura di capi tessili;</text:span></text:p>
              </text:list-item>
              <text:list-item>
                <text:p text:style-name="P450"><text:span text:style-name="T451">Precisione, attenzione al dettaglio e buona manualità;</text:span></text:p>
              </text:list-item>
            </text:list>
            <text:p text:style-name="P452"><text:span text:style-name="T453">Altre informazioni</text:span></text:p>
            <text:list text:style-name="LFO31" text:continue-numbering="true">
              <text:list-item>
                <text:p text:style-name="P454"><text:span text:style-name="T455">Si offre contratto ad assunzione diretta in azienda;</text:span></text:p>
              </text:list-item>
              <text:list-item>
                <text:p text:style-name="P456"><text:span text:style-name="T457">Inquadramento al 4° livello CCNL Tessile;</text:span></text:p>
              </text:list-item>
              <text:list-item>
                <text:p text:style-name="P458"><text:span text:style-name="T459">Retribuzione lorda mensile di € 1.938;</text:span></text:p>
              </text:list-item>
              <text:list-item>
                <text:p text:style-name="P460"><text:span text:style-name="T461">Orario di lavoro: dal lunedì al venerdì, dalle 8:00 alle 16:45.</text:span></text:p>
              </text:list-item>
              <text:list-item>
                <text:p text:style-name="P462"><text:span text:style-name="T463">Luogo di lavoro: Vicenza (VI)</text:span></text:p>
              </text:list-item>
            </text:list>
            <text:p text:style-name="P464"><text:span text:style-name="T465">Le ricerche sono rivolte a candidati dell’uno e dell’altro sesso ai sensi delle L.903/77 e L.125/91. I candidati sono invitati a leggere l’informativa privacy sul sito di ADHR Group ai sensi dell’art. 13 del Regolamento (UE) 2016/679 sulla protezione dei dati (GDPR). ADHR GROUP – Agenzia per il Lavoro S.p.A. Iscr. Albo Agenzie per il Lavoro Sez. I – Aut. Min. prot. n.13/I/0013269.</text:span></text:p>
            <text:p text:style-name="P466"/>
          </table:table-cell>
          <table:table-cell table:style-name="TableCell467">
            <text:p text:style-name="P468">VICENZA</text:p>
          </table:table-cell>
        </table:table-row>
        <table:table-row table:style-name="TableRow469">
          <table:table-cell table:style-name="TableCell470">
            <text:p text:style-name="P471">ADDETTO PULIZIE – CATEGORIE PROTETTE LEGGE 68/99</text:p>
            <text:p text:style-name="P472"/>
          </table:table-cell>
          <table:table-cell table:style-name="TableCell473">
            <text:p text:style-name="P474">Descrizione azienda</text:p>
            <text:p text:style-name="P475">ADHR Group filiale di Vicenza ricerca per azienda cliente, operante nel settore chimico, un/a:</text:p>
            <text:p text:style-name="P476">ADDETTO PULIZIE – CATEGORIE PROTETTE LEGGE 68/99</text:p>
            <text:p text:style-name="P477">Posizione</text:p>
            <text:p text:style-name="P478">La figura andrà a svolgere le seguenti attività:</text:p>
            <text:list text:style-name="LFO46" text:continue-numbering="true">
              <text:list-item>
                <text:p text:style-name="P479">Pulizia e riordino degli uffici aziendali;</text:p>
              </text:list-item>
              <text:list-item>
                <text:p text:style-name="P480">Sanificazione degli ambienti di lavoro;</text:p>
              </text:list-item>
              <text:list-item>
                <text:p text:style-name="P481">Gestione delle attività di pulizia su due piani dell'edificio (struttura priva di ascensore).</text:p>
              </text:list-item>
            </text:list>
            <text:p text:style-name="P482">Requisiti</text:p>
            <text:list text:style-name="LFO47" text:continue-numbering="true">
              <text:list-item>
                <text:p text:style-name="P483">Esperienza pregressa nel settore delle pulizie</text:p>
              </text:list-item>
              <text:list-item>
                <text:p text:style-name="P484">La ricerca è rivolta esclusivamente a candidati iscritti alle Categorie Protette ai sensi della Legge 68/99.</text:p>
              </text:list-item>
            </text:list>
            <text:p text:style-name="P485">Altre informazioni</text:p>
            <text:p text:style-name="P486">Inserimento diretto in azienda con contratto a tempo determinato di 12 mesi, finalizzato all'assunzione a tempo indeterminato;</text:p>
            <text:p text:style-name="P487">Orario di lavoro: part-time.</text:p>
            <text:p text:style-name="P488">Dal lunedì al giovedì 16:30 - 20:30</text:p>
            <text:p text:style-name="P489">Venerdì 15:30 - 20:30</text:p>
            <text:p text:style-name="P490">Luogo di lavoro: Vicenza Ovest</text:p>
            <text:p text:style-name="P491">Retribuzione: RAL 12.800€ più buoni pasto del valore di 30€ alla settimana</text:p>
            <text:p text:style-name="P492">Le ricerche sono rivolte a candidati dell'uno e dell'altro sesso ai sensi del D.lgs. 198/2006 (Codice delle Pari Opportunità) e del D.lgs. 7 maggio 2026, n. 96, di attuazione della direttiva (UE)<text:s/><text:soft-page-break/>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p>
            <text:p text:style-name="P493">Descrizione azienda</text:p>
            <text:p text:style-name="P494">ADDETTO ALLA PELLETTERIA ALTA MODA JUNIOR</text:p>
            <text:p text:style-name="P495">Descrizione azienda</text:p>
            <text:p text:style-name="P496">ADHR Group – Filiale di Vicenza ricerca per importante azienda cliente del settore pelletteria alta moda un/a: ADDETTO/A ALLA PELLETTERIA JUNIOR.</text:p>
            <text:p text:style-name="P497">Posizione</text:p>
            <text:p text:style-name="P498">Cosa farai?</text:p>
            <text:p text:style-name="P499">Dopo un percorso di formazione interna, entrerai a far parte del reparto produttivo occupandoti di:</text:p>
            <text:list text:style-name="LFO32" text:continue-numbering="true">
              <text:list-item>
                <text:p text:style-name="P500">lavorazione di borse e accessori in pelle;</text:p>
              </text:list-item>
              <text:list-item>
                <text:p text:style-name="P501">supporto alle diverse fasi della produzione artigianale;</text:p>
              </text:list-item>
              <text:list-item>
                <text:p text:style-name="P502">sviluppo progressivo di competenze tecniche e autonomia professionale.</text:p>
              </text:list-item>
            </text:list>
            <text:p text:style-name="P503">Requisiti</text:p>
            <text:p text:style-name="P504">Chi cerchiamo?</text:p>
            <text:p text:style-name="P505">Persone motivate e appassionate del mondo moda, con:</text:p>
            <text:list text:style-name="LFO33" text:continue-numbering="true">
              <text:list-item>
                <text:p text:style-name="P506">buona manualità e precisione;</text:p>
              </text:list-item>
              <text:list-item>
                <text:p text:style-name="P507">attenzione ai dettagli;</text:p>
              </text:list-item>
              <text:list-item>
                <text:p text:style-name="P508">voglia di imparare un mestiere artigianale;</text:p>
              </text:list-item>
              <text:list-item>
                <text:p text:style-name="P509">predisposizione al lavoro di squadra.</text:p>
              </text:list-item>
            </text:list>
            <text:p text:style-name="P510">Non è richiesta esperienza pregressa: cerchiamo entusiasmo, impegno e desiderio di crescere in un contesto di alta qualità.</text:p>
            <text:p text:style-name="P511">Altre informazioni</text:p>
            <text:p text:style-name="P512">Si offre iniziale contratto di somministrazione al 2° livello CCNL Pelli e Cuoio Industria (lordo mensile di 1814,00€); Supporto costante da parte di ADHR durante tutta la missione;</text:p>
            <text:p text:style-name="P513">Orario: full time giornaliero dal lunedì al venerdì (8:00-12:00, 12:30-16:30). Servizio mensa aziendale</text:p>
            <text:p text:style-name="P514">Sede di lavoro: Dueville (VI)</text:p>
            <text:p text:style-name="P515"><text:line-break/></text:p>
            <text:p text:style-name="Normale"><text:span text:style-name="T516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text:span text:style-name="T517">Descrizione azienda</text:span></text:p>
            <text:p text:style-name="P518">ADDETTO ALLA PELLETTERIA ALTA MODA JUNIOR</text:p>
            <text:p text:style-name="P519">Descrizione azienda</text:p>
            <text:p text:style-name="P520">ADHR Group – Filiale di Vicenza ricerca per importante azienda cliente del settore pelletteria alta moda un/a: ADDETTO/A ALLA PELLETTERIA JUNIOR.</text:p>
            <text:p text:style-name="P521">Posizione</text:p>
            <text:p text:style-name="P522">Cosa farai?</text:p>
            <text:p text:style-name="P523">Dopo un percorso di formazione interna, entrerai a far parte del reparto produttivo occupandoti di:</text:p>
            <text:list text:style-name="LFO34" text:continue-numbering="true">
              <text:list-item>
                <text:p text:style-name="P524">lavorazione di borse e accessori in pelle;</text:p>
              </text:list-item>
              <text:list-item>
                <text:p text:style-name="P525">supporto alle diverse fasi della produzione artigianale;</text:p>
              </text:list-item>
              <text:list-item>
                <text:p text:style-name="P526">sviluppo progressivo di competenze tecniche e autonomia professionale.</text:p>
              </text:list-item>
            </text:list>
            <text:p text:style-name="P527">Requisiti</text:p>
            <text:p text:style-name="P528">Chi cerchiamo?</text:p>
            <text:p text:style-name="P529">Persone motivate e appassionate del mondo moda, con:</text:p>
            <text:list text:style-name="LFO35" text:continue-numbering="true">
              <text:list-item>
                <text:p text:style-name="P530">buona manualità e precisione;</text:p>
              </text:list-item>
              <text:list-item>
                <text:p text:style-name="P531">attenzione ai dettagli;</text:p>
              </text:list-item>
              <text:list-item>
                <text:p text:style-name="P532">voglia di imparare un mestiere artigianale;</text:p>
              </text:list-item>
              <text:list-item>
                <text:p text:style-name="P533">predisposizione al lavoro di squadra.</text:p>
              </text:list-item>
            </text:list>
            <text:p text:style-name="P534">Non è richiesta esperienza pregressa: cerchiamo entusiasmo, impegno e desiderio di crescere in un contesto di alta qualità.</text:p>
            <text:p text:style-name="P535">Altre informazioni</text:p>
            <text:p text:style-name="P536">Si offre iniziale contratto di somministrazione al 2° livello CCNL Pelli e Cuoio Industria (lordo mensile di 1814,00€); Supporto costante da parte di ADHR durante tutta la missione;</text:p>
            <text:p text:style-name="P537">Orario: full time giornaliero dal lunedì al venerdì (8:00-12:00, 12:30-16:30). Servizio mensa aziendale</text:p>
            <text:p text:style-name="P538">Sede di lavoro: Dueville (VI)</text:p>
            <text:p text:style-name="P539"><text:line-break/></text:p>
            <text:p text:style-name="Normale"/>
          </table:table-cell>
          <table:table-cell table:style-name="TableCell540">
            <text:p text:style-name="P541">VICENZA OVEST</text:p>
          </table:table-cell>
        </table:table-row>
        <table:table-row table:style-name="TableRow542">
          <table:table-cell table:style-name="TableCell543">
            <text:p text:style-name="P544">BACK OFFICE/</text:p>
            <text:p text:style-name="Normale"><text:span text:style-name="T545">CUSTOMER CARE</text:span></text:p>
            <text:p text:style-name="P546"/>
          </table:table-cell>
          <table:table-cell table:style-name="TableCell547">
            <text:p text:style-name="P548">Descrizione azienda</text:p>
            <text:p text:style-name="P549">ADHR Group filiale di Vicenza ricerca per azienda cliente, operante nel settore della gestione e smaltimento rifiuti industriali, un:</text:p>
            <text:p text:style-name="Normale"><text:span text:style-name="T550">BACK OFFICE / CUSTOMER CARE</text:span></text:p>
            <text:p text:style-name="P551">Posizione</text:p>
            <text:p text:style-name="P552">La figura andrà a svolgere le seguenti attività:</text:p>
            <text:list text:style-name="LFO38" text:continue-numbering="true">
              <text:list-item>
                <text:p text:style-name="P553">Analisi delle richieste e definizione delle soluzioni più efficaci</text:p>
              </text:list-item>
              <text:list-item>
                <text:p text:style-name="P554">Preparazione di offerte e supporto operativo al team commerciale</text:p>
              </text:list-item>
              <text:list-item>
                <text:p text:style-name="P555">Coordinamento diretto di attività e flussi con team logistica, fornitori e partner</text:p>
              </text:list-item>
              <text:list-item>
                <text:p text:style-name="P556">Presa in carico di urgenze e gestione di picchi operativi</text:p>
              </text:list-item>
            </text:list>
            <text:p text:style-name="P557">Requisiti</text:p>
            <text:list text:style-name="LFO39" text:continue-numbering="true">
              <text:list-item>
                <text:p text:style-name="P558">Esperienza pregressa nel settore della gestione rifiuti</text:p>
              </text:list-item>
              <text:list-item>
                <text:p text:style-name="P559">Preferibile preparazione tecnica (chimica, ambientale o affini)</text:p>
              </text:list-item>
              <text:list-item>
                <text:p text:style-name="P560">Buona padronanza dell'uso del computer e del pacchetto Office, soprattutto Excel</text:p>
              </text:list-item>
              <text:list-item>
                <text:p text:style-name="P561">Buone capacità organizzative, di pianificazione, di problem solving e autonomia operativa</text:p>
              </text:list-item>
            </text:list>
            <text:p text:style-name="P562">Altre informazioni</text:p>
            <text:p text:style-name="P563">Si offre contratto iniziale determinato a scopo assuntivo, con possibilità concrete di crescita all'interno dell'azienda.</text:p>
            <text:p text:style-name="P564">Orario: 08.30 - 12:30, 14:00 - 18:00 con flessibilità di entrata/uscita</text:p>
            <text:p text:style-name="P565">Sede di lavoro: Vicenza.</text:p>
            <text:p text:style-name="P566">Inquadramento iniziale: 5 o 4 livello CCNL Commercio</text:p>
            <text:p text:style-name="Normale"><text:span text:style-name="T567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<text:s/></text:span><text:soft-page-break/><text:span text:style-name="T568">il lavoro S.p.a. Iscr. Albo Agenzie per il Lavoro Sez. I - Aut. Min. prot.n.13/I/00132696.8</text:span></text:p>
          </table:table-cell>
          <table:table-cell table:style-name="TableCell569">
            <text:p text:style-name="P570">VICENZA</text:p>
          </table:table-cell>
        </table:table-row>
        <table:table-row table:style-name="TableRow571">
          <table:table-cell table:style-name="TableCell572">
            <text:p text:style-name="P573"><text:span text:style-name="T574">ADDETTO AL CONFEZIONAMENTO CON PATENTINO DEL CARRELLO ELEVATORE</text:span></text:p>
            <text:p text:style-name="P575"/>
          </table:table-cell>
          <table:table-cell table:style-name="TableCell576">
            <text:p text:style-name="P577">Descrizione azienda</text:p>
            <text:p text:style-name="P578">Per strutturata e solida azienda metalmeccanica di Dueville, realtà in forte espansione e punto di riferimento nel territorio, ADHR GROUP S.p.a., filiale di Vicenza, seleziona la figura di un/una:</text:p>
            <text:p text:style-name="P579">MONTATORE MECCANICO</text:p>
            <text:p text:style-name="P580">Posizione</text:p>
            <text:p text:style-name="P581">La risorsa sarà inserita all’interno del reparto produttivo e, dopo un periodo di affiancamento e formazione, si occuperà di attività di montaggio meccanico.</text:p>
            <text:p text:style-name="P582">In particolare seguirà le seguenti attività:</text:p>
            <text:p text:style-name="P583">· Lettura e interpretazione del disegno meccanico;</text:p>
            <text:p text:style-name="P584">· Utilizzo dei principali strumenti da banco (avvitatori, chiavi, trapani, ecc.);</text:p>
            <text:p text:style-name="P585">· Controllo qualità del lavoro eseguito e verifica della conformità;</text:p>
            <text:p text:style-name="P586">Requisiti</text:p>
            <text:p text:style-name="P587">Completano il profilo:</text:p>
            <text:p text:style-name="P588">· Diploma tecnico o qualifica professionale in ambito meccanico o affine;</text:p>
            <text:p text:style-name="P589">· Neodiplomato/a o con esperienza pregressa nel ruolo;</text:p>
            <text:p text:style-name="P590">· Buona capacità di lettura del disegno meccanico;</text:p>
            <text:p text:style-name="P591">· Manualità, precisione e predisposizione al lavoro in team.</text:p>
            <text:p text:style-name="P592">Altre informazioni</text:p>
            <text:p text:style-name="P593">Si offre iniziale contratto a tempo determinato con prospettiva di inserimento diretto.</text:p>
            <text:p text:style-name="P594">Retribuzione: 1.931,78 € lordi mensili</text:p>
            <text:p text:style-name="P595">Orario di lavoro: 08:00-12:20 13:30-17:00</text:p>
            <text:p text:style-name="P596">Luogo di lavoro: Dueville(VI)</text:p>
            <text:p text:style-name="P597"><text:line-break/></text:p>
            <text:p text:style-name="P598">Le ricerche sono rivolte a candidati dell’uno e dell’altro sesso ai sensi delle L.903/77 e L.125/91. I candidati sono invitati a leggere l’informativa privacy sul sito di Adhr Group ai sensi dell’art. 13 del Regolamento (UE) 2016/679 sulla protezione dei dati (GDPR).</text:p>
            <text:p text:style-name="P599">ADHR GROUP – Agenzia per il Lavoro S.p.a. Iscr. Albo Agenzie per il Lavoro Sez. I – Aut. Min. prot. n. 13/I/0013269.</text:p>
            <text:p text:style-name="P600">Descrizione azienda</text:p>
            <text:p text:style-name="P601">Per strutturata e solida azienda metalmeccanica di Dueville, realtà in forte espansione e punto di riferimento nel territorio, ADHR GROUP S.p.a., filiale di Vicenza, seleziona la figura di un/una:</text:p>
            <text:p text:style-name="P602">MONTATORE MECCANICO</text:p>
            <text:p text:style-name="P603">Posizione</text:p>
            <text:p text:style-name="P604">La risorsa sarà inserita all’interno del reparto produttivo e, dopo un periodo di affiancamento e formazione, si occuperà di attività di montaggio meccanico.</text:p>
            <text:p text:style-name="P605">In particolare seguirà le seguenti attività:</text:p>
            <text:p text:style-name="P606">· Lettura e interpretazione del disegno meccanico;</text:p>
            <text:p text:style-name="P607">· Utilizzo dei principali strumenti da banco (avvitatori, chiavi, trapani, ecc.);</text:p>
            <text:p text:style-name="P608">· Controllo qualità del lavoro eseguito e verifica della conformità;</text:p>
            <text:p text:style-name="P609">Requisiti</text:p>
            <text:p text:style-name="P610">Completano il profilo:</text:p>
            <text:p text:style-name="P611">· Diploma tecnico o qualifica professionale in ambito meccanico o affine;</text:p>
            <text:p text:style-name="P612">· Neodiplomato/a o con esperienza pregressa nel ruolo;</text:p>
            <text:p text:style-name="P613">· Buona capacità di lettura del disegno meccanico;</text:p>
            <text:p text:style-name="P614">· Manualità, precisione e predisposizione al lavoro in team.</text:p>
            <text:p text:style-name="P615">Altre informazioni</text:p>
            <text:p text:style-name="P616">Si offre iniziale contratto a tempo determinato con prospettiva di inserimento diretto.</text:p>
            <text:p text:style-name="P617">Retribuzione: 1.931,78 € lordi mensili</text:p>
            <text:p text:style-name="P618">Orario di lavoro: 08:00-12:20 13:30-17:00</text:p>
            <text:p text:style-name="P619">Luogo di lavoro: Dueville(VI)</text:p>
            <text:p text:style-name="P620"><text:line-break/></text:p>
            <text:p text:style-name="P621">Le ricerche sono rivolte a candidati dell’uno e dell’altro sesso ai sensi delle L.903/77 e L.125/91. I candidati sono invitati a leggere l’informativa privacy sul sito di Adhr Group ai sensi dell’art. 13 del Regolamento (UE) 2016/679 sulla protezione dei dati (GDPR).</text:p>
            <text:p text:style-name="P622">ADHR GROUP – Agenzia per il Lavoro S.p.a. Iscr. Albo Agenzie per il Lavoro Sez. I – Aut. Min. prot. n. 13/I/0013269.</text:p>
            <text:p text:style-name="P623">Descrizione azienda</text:p>
            <text:p text:style-name="P624">ADHR GROUP – Filiale di Vicenza, ricerca per azienda operante nel settore chimico:</text:p>
            <text:p text:style-name="P625">ADDETTO AL CONFEZIONAMENTO CON PATENTINO DEL CARRELLO ELEVATORE</text:p>
            <text:p text:style-name="P626">Posizione</text:p>
            <text:p text:style-name="P627">La risorsa si occuperà di attività di miscelazione delle vernici secondo istruzioni specifiche e del confezionamento del prodotto in latte. Si occuperà inoltre della movimentazione del prodotto finito tramite utilizzo del carrello elevatore.</text:p>
            <text:p text:style-name="P628">Requisiti</text:p>
            <text:p text:style-name="P629">Competenze e conoscenze richieste:</text:p>
            <text:p text:style-name="P630">• Preferibile possesso di diploma o qualifica professionale;</text:p>
            <text:p text:style-name="P631">• Preferibilmente in possesso del patentino per il muletto;</text:p>
            <text:p text:style-name="P632">• Gradita minima esperienza in ambito produttivo.</text:p>
            <text:p text:style-name="P633">Altre informazioni</text:p>
            <text:p text:style-name="P634">Cosa offre l’azienda:</text:p>
            <text:p text:style-name="P635">• Inserimento iniziale a tempo determinato con livello E4 del CCNL Chimico - aziende industriali;</text:p>
            <text:p text:style-name="P636">• Affiancamento iniziale e formazione sul ruolo;</text:p>
            <text:p text:style-name="P637">Orario di lavoro: in giornata 07:00/12:00 e 13:00/17:00</text:p>
            <text:p text:style-name="P638">Luogo di lavoro: Crazzo</text:p>
            <text:p text:style-name="P639"><text:span text:style-name="T640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641"/>
          </table:table-cell>
          <table:table-cell table:style-name="TableCell642">
            <text:p text:style-name="P643"/>
            <text:p text:style-name="P644"/>
            <text:p text:style-name="P645"/>
            <text:p text:style-name="P646">CREAZZO</text:p>
            <text:p text:style-name="P647"/>
            <text:p text:style-name="P648"/>
            <text:p text:style-name="P649"/>
            <text:p text:style-name="P650"/>
            <text:p text:style-name="P651"/>
          </table:table-cell>
        </table:table-row>
        <table:table-row table:style-name="TableRow652">
          <table:table-cell table:style-name="TableCell653">
            <text:p text:style-name="P654"><text:span text:style-name="T655">ADDETTO BOOKING E SUPPORTO CLIENTI</text:span><text:span text:style-name="T656"><text:s/></text:span></text:p>
          </table:table-cell>
          <table:table-cell table:style-name="TableCell657">
            <text:p text:style-name="P658"><text:span text:style-name="T659">Descrizione azienda</text:span></text:p>
            <text:p text:style-name="P660"><text:span text:style-name="T661">Descrizione azienda</text:span></text:p>
            <text:p text:style-name="P662"><text:span text:style-name="T663">ADHR Group, filiale di Vicenza, ricerca per azienda cliente operante nel settore turistico un/a </text:span><text:span text:style-name="T664">ADDETTO BOOKING E SUPPORTO CLIENTI</text:span></text:p>
            <text:p text:style-name="P665"><text:span text:style-name="T666">Posizione</text:span></text:p>
            <text:p text:style-name="P667"><text:span text:style-name="T668">La risorsa sarà inserita all'interno dell'</text:span><text:span text:style-name="T669">ufficio operativo</text:span><text:span text:style-name="T670"> e si occuperà della gestione delle attività legate all'organizzazione<text:s/></text:span><text:soft-page-break/><text:span text:style-name="T671">dei servizi turistici, con particolare attenzione al supporto clienti e alla gestione delle prenotazioni.</text:span></text:p>
            <text:p text:style-name="P672"><text:span text:style-name="T673">Nello specifico svolgerà le seguenti attività:</text:span></text:p>
            <text:list text:style-name="LFO40" text:continue-numbering="true">
              <text:list-item>
                <text:p text:style-name="P674"><text:span text:style-name="T675">gestione e inserimento delle prenotazioni di servizi turistici;</text:span></text:p>
              </text:list-item>
              <text:list-item>
                <text:p text:style-name="P676"><text:span text:style-name="T677">gestione delle richieste di assistenza pre e post vendita;</text:span></text:p>
              </text:list-item>
              <text:list-item>
                <text:p text:style-name="P678"><text:span text:style-name="T679">gestione di reclami, modifiche e problematiche relative alle prenotazioni;</text:span></text:p>
              </text:list-item>
              <text:list-item>
                <text:p text:style-name="P680"><text:span text:style-name="T681">monitoraggio delle pratiche e aggiornamento della documentazione interna;</text:span></text:p>
              </text:list-item>
              <text:list-item>
                <text:p text:style-name="P682"><text:span text:style-name="T683">coordinamento delle attività operative per garantire un elevato livello di servizio.</text:span></text:p>
              </text:list-item>
            </text:list>
            <text:p text:style-name="P684"><text:span text:style-name="T685">Requisiti</text:span></text:p>
            <text:p text:style-name="P686"><text:span text:style-name="T687">Requisiti</text:span></text:p>
            <text:list text:style-name="LFO41" text:continue-numbering="true">
              <text:list-item>
                <text:p text:style-name="P688"><text:span text:style-name="T689">Preferibile esperienza, anche minima, in ambito turistico, customer service o attività di back office;</text:span></text:p>
              </text:list-item>
              <text:list-item>
                <text:p text:style-name="P690"><text:span text:style-name="T691">ottime capacità relazionali e orientamento al cliente;</text:span></text:p>
              </text:list-item>
              <text:list-item>
                <text:p text:style-name="P692"><text:span text:style-name="T693">predisposizione alla gestione di richieste e problematiche operative;</text:span></text:p>
              </text:list-item>
              <text:list-item>
                <text:p text:style-name="P694"><text:span text:style-name="T695">buona conoscenza dei principali strumenti informatici;</text:span></text:p>
              </text:list-item>
              <text:list-item>
                <text:p text:style-name="P696"><text:span text:style-name="T697">precisione, organizzazione e capacità di lavorare in team.</text:span></text:p>
              </text:list-item>
            </text:list>
            <text:p text:style-name="P698"><text:span text:style-name="T699">Altre informazioni</text:span></text:p>
            <text:p text:style-name="P700"><text:span text:style-name="T701">Altre informazioni</text:span></text:p>
            <text:p text:style-name="P702"><text:span text:style-name="T703">Orario di lavoro: full time, dal lunedì al venerdì. con orario 9:00 - 18:00.</text:span></text:p>
            <text:p text:style-name="P704"><text:span text:style-name="T705">Si offre inserimento in somministrazione finalizzato all'assunzione diretta in azienda.</text:span></text:p>
            <text:p text:style-name="P706"><text:span text:style-name="T707">Inquadramento al 6° livello del CCNL PUBBLICI ESERCIZI, RISTORAZIONE E TURISMO.</text:span></text:p>
            <text:p text:style-name="P708"><text:span text:style-name="T709">Luogo di lavoro: Vicenza.</text:span></text:p>
            <text:p text:style-name="P710"><text:span text:style-name="T711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712"/>
          </table:table-cell>
          <table:table-cell table:style-name="TableCell713">
            <text:p text:style-name="P714">VICENZA</text:p>
          </table:table-cell>
        </table:table-row>
        <table:table-row table:style-name="TableRow715">
          <table:table-cell table:style-name="TableCell716">
            <text:p text:style-name="P717"><text:span text:style-name="T718">ADDETTO FRONT OFFICE LEGGE 68/99</text:span></text:p>
            <text:p text:style-name="P719"/>
          </table:table-cell>
          <table:table-cell table:style-name="TableCell720">
            <text:p text:style-name="P721">Descrizione azienda</text:p>
            <text:p text:style-name="P722">ADHR Group filiale di Vicenza ricerca per azienda cliente, operante nel settore delle lavorazioni di materie plastiche, un/a:</text:p>
            <text:p text:style-name="Normale"><text:span text:style-name="T723">ADDETTO FRONT OFFICE LEGGE 68/99</text:span></text:p>
            <text:p text:style-name="P724">Posizione</text:p>
            <text:p text:style-name="P725">La risorsa si occuperà di:</text:p>
            <text:list text:style-name="LFO48" text:continue-numbering="true">
              <text:list-item>
                <text:p text:style-name="P726">Accoglienza clienti e visitatori;</text:p>
              </text:list-item>
              <text:list-item>
                <text:p text:style-name="P727">Gestione del centralino e smistamento delle telefonate;</text:p>
              </text:list-item>
              <text:list-item>
                <text:p text:style-name="P728">Attività di segreteria e supporto amministrativo.</text:p>
              </text:list-item>
            </text:list>
            <text:p text:style-name="P729">Requisiti</text:p>
            <text:p text:style-name="P730">Requisiti richiesti:</text:p>
            <text:list text:style-name="LFO49" text:continue-numbering="true">
              <text:list-item>
                <text:p text:style-name="P731">Iscrizione alle liste del collocamento mirato ai sensi della Legge 68/99;</text:p>
              </text:list-item>
              <text:list-item>
                <text:p text:style-name="P732">Buona conoscenza della lingua inglese, con capacità di gestire le telefonate;</text:p>
              </text:list-item>
              <text:list-item>
                <text:p text:style-name="P733">Buone doti relazionali, organizzative e comunicative.</text:p>
              </text:list-item>
            </text:list>
            <text:p text:style-name="P734">Altre informazioni</text:p>
            <text:p text:style-name="P735">Contratto iniziale a tempo determinato, finalizzato all'assunzione;</text:p>
            <text:p text:style-name="P736">Part-time di 20 ore settimanali;</text:p>
            <text:p text:style-name="P737">Inquadramento al 2° livello (CCNL Gomma Plastica Piccola Industria);</text:p>
            <text:p text:style-name="P738">Sede di lavoro: Motta.</text:p>
            <text:p text:style-name="Normale"><text:span text:style-name="T739">Le ricerche sono rivolte a candidati dell'uno e dell'altro sesso ai sensi del D.lgs. 198/2006 (Codice delle Pari Opportunità) e del D.lgs. 7 maggio 2026, n. 96, di attuazione della direttiva (UE) 2023/970 sulla trasparenza retributiva e la parità di retribuzione tra uomini e donne. I candidati sono invitati a leggere alla pagina ADHR l'informativa sul trattamento dei dati personali ai sensi del Reg. UE 2016/679 (GDPR) e del D.lgs. 196/2003 come modificato dal D.lgs. 101/2018. ADHR GROUP - Agenzia per il lavoro S.p.a. Iscr. Albo Agenzie per il Lavoro Sez. I - Aut. Min. prot.n.13/I/00132696.8</text:span></text:p>
            <text:p text:style-name="P740"/>
          </table:table-cell>
          <table:table-cell table:style-name="TableCell741">
            <text:p text:style-name="P742">MOTTA</text:p>
          </table:table-cell>
        </table:table-row>
      </table:table>
      <text:p text:style-name="P743"/>
      <text:p text:style-name="P744">Le ricerche sono rivolte a candidati dell’uno e dell’altro sesso ai sensi delle L.903/77 e L.125/91. I candidati sono invitati a leggere l’informativa privacy sul sito di Adhr Group ai sensi dell’art. 13 del Regolamento (UE) 2016/679 sulla protezione dei dati (GDPR). <text:s/>ADHR GROUP – Agenzia per il lavoro S.p.a. Iscr. Albo Agenzie per il Lavoro Sez. I – Aut. Min. prot.n.13/I/0013269.</text:p>
      <text:p text:style-name="P745"/>
      <text:p text:style-name="P746"/>
      <table:table table:style-name="Table747">
        <table:table-columns>
          <table:table-column table:style-name="TableColumn748"/>
        </table:table-columns>
        <table:table-row table:style-name="TableRow749">
          <table:table-cell table:style-name="TableCell750">
            <table:table table:style-name="Table751">
              <table:table-columns>
                <table:table-column table:style-name="TableColumn752"/>
                <table:table-column table:style-name="TableColumn753"/>
                <table:table-column table:style-name="TableColumn754"/>
              </table:table-columns>
              <table:table-row table:style-name="TableRow755">
                <table:table-cell table:style-name="TableCell756">
                  <text:p text:style-name="P757"/>
                </table:table-cell>
                <table:table-cell table:style-name="TableCell758">
                  <text:p text:style-name="P759"> </text:p>
                </table:table-cell>
                <table:table-cell table:style-name="TableCell760">
                  <text:p text:style-name="Normale"/>
                </table:table-cell>
              </table:table-row>
            </table:table>
            <text:p text:style-name="P761"/>
          </table:table-cell>
        </table:table-row>
        <table:table-row table:style-name="TableRow762">
          <table:table-cell table:style-name="TableCell763">
            <text:p text:style-name="P764"/>
            <text:p text:style-name="P765"/>
          </table:table-cell>
        </table:table-row>
      </table:table>
      <text:p text:style-name="P766"><text:span text:style-name="T767">FILIALE DI<text:s/></text:span><text:span text:style-name="T768">VICENZA</text:span></text:p>
      <text:p text:style-name="P769">Viale San Lazzaro, 120</text:p>
      <text:p text:style-name="P770">Telefono:0444 – 288030</text:p>
      <text:p text:style-name="P771">Mail: vicenza@adhr.it</text:p>
      <text:p text:style-name="P772"><text:a xlink:href="http://www.adhr.it/" office:target-frame-name="_top" xlink:show="replace"><text:span text:style-name="T773">www.adhr.it</text:span></text:a></text:p>
      <text:p text:style-name="P7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/>
      <style:text-properties style:font-name="Calibri Light" fo:color="#2F5496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/>
      <style:text-properties style:font-name="Aptos Display" fo:color="#0F4761" fo:font-size="13pt" style:font-size-asian="13pt" style:font-size-complex="13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/>
      <style:text-properties style:font-name="Calibri Light" fo:color="#1F3763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277in"/>
      <style:text-properties style:font-name="Aptos Display" fo:font-style="italic" style:font-style-asian="italic" style:font-style-complex="italic" fo:color="#0F4761" fo:hyphenate="false"/>
    </style:style>
    <style:style style:name="Normale" style:display-name="Normale" style:family="paragraph">
      <style:paragraph-properties style:vertical-align="baseline" fo:margin-bottom="0in"/>
      <style:text-properties style:font-name="Times New Roman" style:font-name-asian="Times New Roman" fo:font-size="12pt" style:font-size-asian="12pt" style:font-size-complex="12pt" style:language-asian="it" style:country-asian="IT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Nessunaspaziatura" style:display-name="Nessuna spaziatura" style:family="paragraph">
      <style:paragraph-properties style:vertical-align="baseline" fo:margin-bottom="0in"/>
      <style:text-properties fo:hyphenate="false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NormaleWeb" style:display-name="Normale (Web)" style:family="paragraph" style:parent-style-name="Normale">
      <style:paragraph-properties style:vertical-align="auto" fo:margin-top="0.0694in" fo:margin-bottom="0.0694in"/>
      <style:text-properties fo:hyphenate="tru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 style:language-asian="it" style:country-asian="IT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color="#1F3763" fo:font-size="12pt" style:font-size-asian="12pt" style:font-size-complex="12pt" style:language-asian="it" style:country-asian="IT"/>
    </style:style>
    <style:style style:name="Testonormale" style:display-name="Testo normale" style:family="paragraph" style:parent-style-name="Normale">
      <style:paragraph-properties style:vertical-align="auto" fo:margin-top="0.0694in" fo:margin-bottom="0.0694in"/>
      <style:text-properties fo:hyphenate="true"/>
    </style:style>
    <style:style style:name="TestonormaleCarattere" style:display-name="Testo normale Carattere" style:family="text" style:parent-style-name="Car.predefinitoparagrafo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style:style style:name="paragraph" style:display-name="paragraph" style:family="paragraph" style:parent-style-name="Normale">
      <style:paragraph-properties style:vertical-align="auto" fo:margin-top="0.0694in" fo:margin-bottom="0.0694in"/>
      <style:text-properties fo:hyphenate="true"/>
    </style:style>
    <style:style style:name="textrun" style:display-name="textrun" style:family="text" style:parent-style-name="Car.predefinitoparagrafo"/>
    <style:style style:name="normaltextrun" style:display-name="normaltextrun" style:family="text" style:parent-style-name="Car.predefinitoparagrafo"/>
    <style:style style:name="eop" style:display-name="eop" style:family="text" style:parent-style-name="Car.predefinitoparagrafo"/>
    <style:style style:name="Titolo4Carattere" style:display-name="Titolo 4 Carattere" style:family="text" style:parent-style-name="Car.predefinitoparagrafo">
      <style:text-properties style:font-name="Aptos Display" style:font-name-asian="Times New Roman" style:font-name-complex="Times New Roman" fo:font-style="italic" style:font-style-asian="italic" style:font-style-complex="italic" fo:color="#0F4761" fo:font-size="12pt" style:font-size-asian="12pt" style:font-size-complex="12pt" style:language-asian="it" style:country-asian="I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3pt" style:font-size-asian="13pt" style:font-size-complex="13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Courier New" fo:font-size="10pt" style:font-size-asian="10pt"/>
    </style:style>
    <style:style style:name="WW_CharLFO21LVL3" style:family="text">
      <style:text-properties style:font-name="Wingdings" fo:font-size="10pt" style:font-size-asian="10pt"/>
    </style:style>
    <style:style style:name="WW_CharLFO21LVL4" style:family="text">
      <style:text-properties style:font-name="Wingdings" fo:font-size="10pt" style:font-size-asian="10pt"/>
    </style:style>
    <style:style style:name="WW_CharLFO21LVL5" style:family="text">
      <style:text-properties style:font-name="Wingdings" fo:font-size="10pt" style:font-size-asian="10pt"/>
    </style:style>
    <style:style style:name="WW_CharLFO21LVL6" style:family="text">
      <style:text-properties style:font-name="Wingdings" fo:font-size="10pt" style:font-size-asian="10pt"/>
    </style:style>
    <style:style style:name="WW_CharLFO21LVL7" style:family="text">
      <style:text-properties style:font-name="Wingdings" fo:font-size="10pt" style:font-size-asian="10pt"/>
    </style:style>
    <style:style style:name="WW_CharLFO21LVL8" style:family="text">
      <style:text-properties style:font-name="Wingdings" fo:font-size="10pt" style:font-size-asian="10pt"/>
    </style:style>
    <style:style style:name="WW_CharLFO21LVL9" style:family="text">
      <style:text-properties style:font-name="Wingdings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Courier New" fo:font-size="10pt" style:font-size-asian="10pt"/>
    </style:style>
    <style:style style:name="WW_CharLFO22LVL3" style:family="text">
      <style:text-properties style:font-name="Wingdings" fo:font-size="10pt" style:font-size-asian="10pt"/>
    </style:style>
    <style:style style:name="WW_CharLFO22LVL4" style:family="text">
      <style:text-properties style:font-name="Wingdings" fo:font-size="10pt" style:font-size-asian="10pt"/>
    </style:style>
    <style:style style:name="WW_CharLFO22LVL5" style:family="text">
      <style:text-properties style:font-name="Wingdings" fo:font-size="10pt" style:font-size-asian="10pt"/>
    </style:style>
    <style:style style:name="WW_CharLFO22LVL6" style:family="text">
      <style:text-properties style:font-name="Wingdings" fo:font-size="10pt" style:font-size-asian="10pt"/>
    </style:style>
    <style:style style:name="WW_CharLFO22LVL7" style:family="text">
      <style:text-properties style:font-name="Wingdings" fo:font-size="10pt" style:font-size-asian="10pt"/>
    </style:style>
    <style:style style:name="WW_CharLFO22LVL8" style:family="text">
      <style:text-properties style:font-name="Wingdings" fo:font-size="10pt" style:font-size-asian="10pt"/>
    </style:style>
    <style:style style:name="WW_CharLFO22LVL9" style:family="text">
      <style:text-properties style:font-name="Wingdings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Courier New" fo:font-size="10pt" style:font-size-asian="10pt"/>
    </style:style>
    <style:style style:name="WW_CharLFO24LVL3" style:family="text">
      <style:text-properties style:font-name="Wingdings" fo:font-size="10pt" style:font-size-asian="10pt"/>
    </style:style>
    <style:style style:name="WW_CharLFO24LVL4" style:family="text">
      <style:text-properties style:font-name="Wingdings" fo:font-size="10pt" style:font-size-asian="10pt"/>
    </style:style>
    <style:style style:name="WW_CharLFO24LVL5" style:family="text">
      <style:text-properties style:font-name="Wingdings" fo:font-size="10pt" style:font-size-asian="10pt"/>
    </style:style>
    <style:style style:name="WW_CharLFO24LVL6" style:family="text">
      <style:text-properties style:font-name="Wingdings" fo:font-size="10pt" style:font-size-asian="10pt"/>
    </style:style>
    <style:style style:name="WW_CharLFO24LVL7" style:family="text">
      <style:text-properties style:font-name="Wingdings" fo:font-size="10pt" style:font-size-asian="10pt"/>
    </style:style>
    <style:style style:name="WW_CharLFO24LVL8" style:family="text">
      <style:text-properties style:font-name="Wingdings" fo:font-size="10pt" style:font-size-asian="10pt"/>
    </style:style>
    <style:style style:name="WW_CharLFO24LVL9" style:family="text">
      <style:text-properties style:font-name="Wingdings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Courier New" fo:font-size="10pt" style:font-size-asian="10pt"/>
    </style:style>
    <style:style style:name="WW_CharLFO25LVL3" style:family="text">
      <style:text-properties style:font-name="Wingdings" fo:font-size="10pt" style:font-size-asian="10pt"/>
    </style:style>
    <style:style style:name="WW_CharLFO25LVL4" style:family="text">
      <style:text-properties style:font-name="Wingdings" fo:font-size="10pt" style:font-size-asian="10pt"/>
    </style:style>
    <style:style style:name="WW_CharLFO25LVL5" style:family="text">
      <style:text-properties style:font-name="Wingdings" fo:font-size="10pt" style:font-size-asian="10pt"/>
    </style:style>
    <style:style style:name="WW_CharLFO25LVL6" style:family="text">
      <style:text-properties style:font-name="Wingdings" fo:font-size="10pt" style:font-size-asian="10pt"/>
    </style:style>
    <style:style style:name="WW_CharLFO25LVL7" style:family="text">
      <style:text-properties style:font-name="Wingdings" fo:font-size="10pt" style:font-size-asian="10pt"/>
    </style:style>
    <style:style style:name="WW_CharLFO25LVL8" style:family="text">
      <style:text-properties style:font-name="Wingdings" fo:font-size="10pt" style:font-size-asian="10pt"/>
    </style:style>
    <style:style style:name="WW_CharLFO25LVL9" style:family="text">
      <style:text-properties style:font-name="Wingdings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Courier New" fo:font-size="10pt" style:font-size-asian="10pt"/>
    </style:style>
    <style:style style:name="WW_CharLFO26LVL3" style:family="text">
      <style:text-properties style:font-name="Wingdings" fo:font-size="10pt" style:font-size-asian="10pt"/>
    </style:style>
    <style:style style:name="WW_CharLFO26LVL4" style:family="text">
      <style:text-properties style:font-name="Wingdings" fo:font-size="10pt" style:font-size-asian="10pt"/>
    </style:style>
    <style:style style:name="WW_CharLFO26LVL5" style:family="text">
      <style:text-properties style:font-name="Wingdings" fo:font-size="10pt" style:font-size-asian="10pt"/>
    </style:style>
    <style:style style:name="WW_CharLFO26LVL6" style:family="text">
      <style:text-properties style:font-name="Wingdings" fo:font-size="10pt" style:font-size-asian="10pt"/>
    </style:style>
    <style:style style:name="WW_CharLFO26LVL7" style:family="text">
      <style:text-properties style:font-name="Wingdings" fo:font-size="10pt" style:font-size-asian="10pt"/>
    </style:style>
    <style:style style:name="WW_CharLFO26LVL8" style:family="text">
      <style:text-properties style:font-name="Wingdings" fo:font-size="10pt" style:font-size-asian="10pt"/>
    </style:style>
    <style:style style:name="WW_CharLFO26LVL9" style:family="text">
      <style:text-properties style:font-name="Wingdings" fo:font-size="10pt" style:font-size-asian="10pt"/>
    </style:style>
    <style:style style:name="WW_CharLFO27LVL1" style:family="text">
      <style:text-properties style:font-name="Symbol" fo:font-size="10pt" style:font-size-asian="10pt"/>
    </style:style>
    <style:style style:name="WW_CharLFO27LVL2" style:family="text">
      <style:text-properties style:font-name="Courier New" fo:font-size="10pt" style:font-size-asian="10pt"/>
    </style:style>
    <style:style style:name="WW_CharLFO27LVL3" style:family="text">
      <style:text-properties style:font-name="Wingdings" fo:font-size="10pt" style:font-size-asian="10pt"/>
    </style:style>
    <style:style style:name="WW_CharLFO27LVL4" style:family="text">
      <style:text-properties style:font-name="Wingdings" fo:font-size="10pt" style:font-size-asian="10pt"/>
    </style:style>
    <style:style style:name="WW_CharLFO27LVL5" style:family="text">
      <style:text-properties style:font-name="Wingdings" fo:font-size="10pt" style:font-size-asian="10pt"/>
    </style:style>
    <style:style style:name="WW_CharLFO27LVL6" style:family="text">
      <style:text-properties style:font-name="Wingdings" fo:font-size="10pt" style:font-size-asian="10pt"/>
    </style:style>
    <style:style style:name="WW_CharLFO27LVL7" style:family="text">
      <style:text-properties style:font-name="Wingdings" fo:font-size="10pt" style:font-size-asian="10pt"/>
    </style:style>
    <style:style style:name="WW_CharLFO27LVL8" style:family="text">
      <style:text-properties style:font-name="Wingdings" fo:font-size="10pt" style:font-size-asian="10pt"/>
    </style:style>
    <style:style style:name="WW_CharLFO27LVL9" style:family="text">
      <style:text-properties style:font-name="Wingdings" fo:font-size="10pt" style:font-size-asian="10pt"/>
    </style:style>
    <style:style style:name="WW_CharLFO28LVL1" style:family="text">
      <style:text-properties style:font-name="Symbol" fo:font-size="10pt" style:font-size-asian="10pt"/>
    </style:style>
    <style:style style:name="WW_CharLFO28LVL2" style:family="text">
      <style:text-properties style:font-name="Courier New" fo:font-size="10pt" style:font-size-asian="10pt"/>
    </style:style>
    <style:style style:name="WW_CharLFO28LVL3" style:family="text">
      <style:text-properties style:font-name="Wingdings" fo:font-size="10pt" style:font-size-asian="10pt"/>
    </style:style>
    <style:style style:name="WW_CharLFO28LVL4" style:family="text">
      <style:text-properties style:font-name="Wingdings" fo:font-size="10pt" style:font-size-asian="10pt"/>
    </style:style>
    <style:style style:name="WW_CharLFO28LVL5" style:family="text">
      <style:text-properties style:font-name="Wingdings" fo:font-size="10pt" style:font-size-asian="10pt"/>
    </style:style>
    <style:style style:name="WW_CharLFO28LVL6" style:family="text">
      <style:text-properties style:font-name="Wingdings" fo:font-size="10pt" style:font-size-asian="10pt"/>
    </style:style>
    <style:style style:name="WW_CharLFO28LVL7" style:family="text">
      <style:text-properties style:font-name="Wingdings" fo:font-size="10pt" style:font-size-asian="10pt"/>
    </style:style>
    <style:style style:name="WW_CharLFO28LVL8" style:family="text">
      <style:text-properties style:font-name="Wingdings" fo:font-size="10pt" style:font-size-asian="10pt"/>
    </style:style>
    <style:style style:name="WW_CharLFO28LVL9" style:family="text">
      <style:text-properties style:font-name="Wingdings" fo:font-size="10pt" style:font-size-asian="10pt"/>
    </style:style>
    <style:style style:name="WW_CharLFO29LVL1" style:family="text">
      <style:text-properties style:font-name="Symbol" fo:font-size="10pt" style:font-size-asian="10pt"/>
    </style:style>
    <style:style style:name="WW_CharLFO29LVL2" style:family="text">
      <style:text-properties style:font-name="Courier New" fo:font-size="10pt" style:font-size-asian="10pt"/>
    </style:style>
    <style:style style:name="WW_CharLFO29LVL3" style:family="text">
      <style:text-properties style:font-name="Wingdings" fo:font-size="10pt" style:font-size-asian="10pt"/>
    </style:style>
    <style:style style:name="WW_CharLFO29LVL4" style:family="text">
      <style:text-properties style:font-name="Wingdings" fo:font-size="10pt" style:font-size-asian="10pt"/>
    </style:style>
    <style:style style:name="WW_CharLFO29LVL5" style:family="text">
      <style:text-properties style:font-name="Wingdings" fo:font-size="10pt" style:font-size-asian="10pt"/>
    </style:style>
    <style:style style:name="WW_CharLFO29LVL6" style:family="text">
      <style:text-properties style:font-name="Wingdings" fo:font-size="10pt" style:font-size-asian="10pt"/>
    </style:style>
    <style:style style:name="WW_CharLFO29LVL7" style:family="text">
      <style:text-properties style:font-name="Wingdings" fo:font-size="10pt" style:font-size-asian="10pt"/>
    </style:style>
    <style:style style:name="WW_CharLFO29LVL8" style:family="text">
      <style:text-properties style:font-name="Wingdings" fo:font-size="10pt" style:font-size-asian="10pt"/>
    </style:style>
    <style:style style:name="WW_CharLFO29LVL9" style:family="text">
      <style:text-properties style:font-name="Wingdings"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Courier New" fo:font-size="10pt" style:font-size-asian="10pt"/>
    </style:style>
    <style:style style:name="WW_CharLFO31LVL3" style:family="text">
      <style:text-properties style:font-name="Wingdings" fo:font-size="10pt" style:font-size-asian="10pt"/>
    </style:style>
    <style:style style:name="WW_CharLFO31LVL4" style:family="text">
      <style:text-properties style:font-name="Wingdings" fo:font-size="10pt" style:font-size-asian="10pt"/>
    </style:style>
    <style:style style:name="WW_CharLFO31LVL5" style:family="text">
      <style:text-properties style:font-name="Wingdings" fo:font-size="10pt" style:font-size-asian="10pt"/>
    </style:style>
    <style:style style:name="WW_CharLFO31LVL6" style:family="text">
      <style:text-properties style:font-name="Wingdings" fo:font-size="10pt" style:font-size-asian="10pt"/>
    </style:style>
    <style:style style:name="WW_CharLFO31LVL7" style:family="text">
      <style:text-properties style:font-name="Wingdings" fo:font-size="10pt" style:font-size-asian="10pt"/>
    </style:style>
    <style:style style:name="WW_CharLFO31LVL8" style:family="text">
      <style:text-properties style:font-name="Wingdings" fo:font-size="10pt" style:font-size-asian="10pt"/>
    </style:style>
    <style:style style:name="WW_CharLFO31LVL9" style:family="text">
      <style:text-properties style:font-name="Wingdings" fo:font-size="10pt" style:font-size-asian="10pt"/>
    </style: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Wingdings" fo:font-size="10pt" style:font-size-asian="10pt"/>
    </style:style>
    <style:style style:name="WW_CharLFO32LVL4" style:family="text">
      <style:text-properties style:font-name="Wingdings" fo:font-size="10pt" style:font-size-asian="10pt"/>
    </style:style>
    <style:style style:name="WW_CharLFO32LVL5" style:family="text">
      <style:text-properties style:font-name="Wingdings" fo:font-size="10pt" style:font-size-asian="10pt"/>
    </style:style>
    <style:style style:name="WW_CharLFO32LVL6" style:family="text">
      <style:text-properties style:font-name="Wingdings" fo:font-size="10pt" style:font-size-asian="10pt"/>
    </style:style>
    <style:style style:name="WW_CharLFO32LVL7" style:family="text">
      <style:text-properties style:font-name="Wingdings" fo:font-size="10pt" style:font-size-asian="10pt"/>
    </style:style>
    <style:style style:name="WW_CharLFO32LVL8" style:family="text">
      <style:text-properties style:font-name="Wingdings" fo:font-size="10pt" style:font-size-asian="10pt"/>
    </style:style>
    <style:style style:name="WW_CharLFO32LVL9" style:family="text">
      <style:text-properties style:font-name="Wingdings" fo:font-size="10pt" style:font-size-asian="10pt"/>
    </style:style>
    <style:style style:name="WW_CharLFO33LVL1" style:family="text">
      <style:text-properties style:font-name="Symbol" fo:font-size="10pt" style:font-size-asian="10pt"/>
    </style:style>
    <style:style style:name="WW_CharLFO33LVL2" style:family="text">
      <style:text-properties style:font-name="Courier New" fo:font-size="10pt" style:font-size-asian="10pt"/>
    </style:style>
    <style:style style:name="WW_CharLFO33LVL3" style:family="text">
      <style:text-properties style:font-name="Wingdings" fo:font-size="10pt" style:font-size-asian="10pt"/>
    </style:style>
    <style:style style:name="WW_CharLFO33LVL4" style:family="text">
      <style:text-properties style:font-name="Wingdings" fo:font-size="10pt" style:font-size-asian="10pt"/>
    </style:style>
    <style:style style:name="WW_CharLFO33LVL5" style:family="text">
      <style:text-properties style:font-name="Wingdings" fo:font-size="10pt" style:font-size-asian="10pt"/>
    </style:style>
    <style:style style:name="WW_CharLFO33LVL6" style:family="text">
      <style:text-properties style:font-name="Wingdings" fo:font-size="10pt" style:font-size-asian="10pt"/>
    </style:style>
    <style:style style:name="WW_CharLFO33LVL7" style:family="text">
      <style:text-properties style:font-name="Wingdings" fo:font-size="10pt" style:font-size-asian="10pt"/>
    </style:style>
    <style:style style:name="WW_CharLFO33LVL8" style:family="text">
      <style:text-properties style:font-name="Wingdings" fo:font-size="10pt" style:font-size-asian="10pt"/>
    </style:style>
    <style:style style:name="WW_CharLFO33LVL9" style:family="text">
      <style:text-properties style:font-name="Wingdings" fo:font-size="10pt" style:font-size-asian="10pt"/>
    </style:style>
    <style:style style:name="WW_CharLFO34LVL1" style:family="text">
      <style:text-properties style:font-name="Symbol" fo:font-size="10pt" style:font-size-asian="10pt"/>
    </style:style>
    <style:style style:name="WW_CharLFO34LVL2" style:family="text">
      <style:text-properties style:font-name="Courier New" fo:font-size="10pt" style:font-size-asian="10pt"/>
    </style:style>
    <style:style style:name="WW_CharLFO34LVL3" style:family="text">
      <style:text-properties style:font-name="Wingdings" fo:font-size="10pt" style:font-size-asian="10pt"/>
    </style:style>
    <style:style style:name="WW_CharLFO34LVL4" style:family="text">
      <style:text-properties style:font-name="Wingdings" fo:font-size="10pt" style:font-size-asian="10pt"/>
    </style:style>
    <style:style style:name="WW_CharLFO34LVL5" style:family="text">
      <style:text-properties style:font-name="Wingdings" fo:font-size="10pt" style:font-size-asian="10pt"/>
    </style:style>
    <style:style style:name="WW_CharLFO34LVL6" style:family="text">
      <style:text-properties style:font-name="Wingdings" fo:font-size="10pt" style:font-size-asian="10pt"/>
    </style:style>
    <style:style style:name="WW_CharLFO34LVL7" style:family="text">
      <style:text-properties style:font-name="Wingdings" fo:font-size="10pt" style:font-size-asian="10pt"/>
    </style:style>
    <style:style style:name="WW_CharLFO34LVL8" style:family="text">
      <style:text-properties style:font-name="Wingdings" fo:font-size="10pt" style:font-size-asian="10pt"/>
    </style:style>
    <style:style style:name="WW_CharLFO34LVL9" style:family="text">
      <style:text-properties style:font-name="Wingdings" fo:font-size="10pt" style:font-size-asian="10pt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Courier New" fo:font-size="10pt" style:font-size-asian="10pt"/>
    </style:style>
    <style:style style:name="WW_CharLFO35LVL3" style:family="text">
      <style:text-properties style:font-name="Wingdings" fo:font-size="10pt" style:font-size-asian="10pt"/>
    </style:style>
    <style:style style:name="WW_CharLFO35LVL4" style:family="text">
      <style:text-properties style:font-name="Wingdings" fo:font-size="10pt" style:font-size-asian="10pt"/>
    </style:style>
    <style:style style:name="WW_CharLFO35LVL5" style:family="text">
      <style:text-properties style:font-name="Wingdings" fo:font-size="10pt" style:font-size-asian="10pt"/>
    </style:style>
    <style:style style:name="WW_CharLFO35LVL6" style:family="text">
      <style:text-properties style:font-name="Wingdings" fo:font-size="10pt" style:font-size-asian="10pt"/>
    </style:style>
    <style:style style:name="WW_CharLFO35LVL7" style:family="text">
      <style:text-properties style:font-name="Wingdings" fo:font-size="10pt" style:font-size-asian="10pt"/>
    </style:style>
    <style:style style:name="WW_CharLFO35LVL8" style:family="text">
      <style:text-properties style:font-name="Wingdings" fo:font-size="10pt" style:font-size-asian="10pt"/>
    </style:style>
    <style:style style:name="WW_CharLFO35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Courier New" fo:font-size="10pt" style:font-size-asian="10pt"/>
    </style:style>
    <style:style style:name="WW_CharLFO37LVL3" style:family="text">
      <style:text-properties style:font-name="Wingdings" fo:font-size="10pt" style:font-size-asian="10pt"/>
    </style:style>
    <style:style style:name="WW_CharLFO37LVL4" style:family="text">
      <style:text-properties style:font-name="Wingdings" fo:font-size="10pt" style:font-size-asian="10pt"/>
    </style:style>
    <style:style style:name="WW_CharLFO37LVL5" style:family="text">
      <style:text-properties style:font-name="Wingdings" fo:font-size="10pt" style:font-size-asian="10pt"/>
    </style:style>
    <style:style style:name="WW_CharLFO37LVL6" style:family="text">
      <style:text-properties style:font-name="Wingdings" fo:font-size="10pt" style:font-size-asian="10pt"/>
    </style:style>
    <style:style style:name="WW_CharLFO37LVL7" style:family="text">
      <style:text-properties style:font-name="Wingdings" fo:font-size="10pt" style:font-size-asian="10pt"/>
    </style:style>
    <style:style style:name="WW_CharLFO37LVL8" style:family="text">
      <style:text-properties style:font-name="Wingdings" fo:font-size="10pt" style:font-size-asian="10pt"/>
    </style:style>
    <style:style style:name="WW_CharLFO37LVL9" style:family="text">
      <style:text-properties style:font-name="Wingdings" fo:font-size="10pt" style:font-size-asian="10pt"/>
    </style:style>
    <style:style style:name="WW_CharLFO38LVL1" style:family="text">
      <style:text-properties style:font-name="Symbol" fo:font-size="10pt" style:font-size-asian="10pt"/>
    </style:style>
    <style:style style:name="WW_CharLFO38LVL2" style:family="text">
      <style:text-properties style:font-name="Courier New" fo:font-size="10pt" style:font-size-asian="10pt"/>
    </style:style>
    <style:style style:name="WW_CharLFO38LVL3" style:family="text">
      <style:text-properties style:font-name="Wingdings" fo:font-size="10pt" style:font-size-asian="10pt"/>
    </style:style>
    <style:style style:name="WW_CharLFO38LVL4" style:family="text">
      <style:text-properties style:font-name="Wingdings" fo:font-size="10pt" style:font-size-asian="10pt"/>
    </style:style>
    <style:style style:name="WW_CharLFO38LVL5" style:family="text">
      <style:text-properties style:font-name="Wingdings" fo:font-size="10pt" style:font-size-asian="10pt"/>
    </style:style>
    <style:style style:name="WW_CharLFO38LVL6" style:family="text">
      <style:text-properties style:font-name="Wingdings" fo:font-size="10pt" style:font-size-asian="10pt"/>
    </style:style>
    <style:style style:name="WW_CharLFO38LVL7" style:family="text">
      <style:text-properties style:font-name="Wingdings" fo:font-size="10pt" style:font-size-asian="10pt"/>
    </style:style>
    <style:style style:name="WW_CharLFO38LVL8" style:family="text">
      <style:text-properties style:font-name="Wingdings" fo:font-size="10pt" style:font-size-asian="10pt"/>
    </style:style>
    <style:style style:name="WW_CharLFO38LVL9" style:family="text">
      <style:text-properties style:font-name="Wingdings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0LVL1" style:family="text">
      <style:text-properties style:font-name="Symbol" fo:font-size="10pt" style:font-size-asian="10pt"/>
    </style:style>
    <style:style style:name="WW_CharLFO40LVL2" style:family="text">
      <style:text-properties style:font-name="Courier New" fo:font-size="10pt" style:font-size-asian="10pt"/>
    </style:style>
    <style:style style:name="WW_CharLFO40LVL3" style:family="text">
      <style:text-properties style:font-name="Wingdings" fo:font-size="10pt" style:font-size-asian="10pt"/>
    </style:style>
    <style:style style:name="WW_CharLFO40LVL4" style:family="text">
      <style:text-properties style:font-name="Wingdings" fo:font-size="10pt" style:font-size-asian="10pt"/>
    </style:style>
    <style:style style:name="WW_CharLFO40LVL5" style:family="text">
      <style:text-properties style:font-name="Wingdings" fo:font-size="10pt" style:font-size-asian="10pt"/>
    </style:style>
    <style:style style:name="WW_CharLFO40LVL6" style:family="text">
      <style:text-properties style:font-name="Wingdings" fo:font-size="10pt" style:font-size-asian="10pt"/>
    </style:style>
    <style:style style:name="WW_CharLFO40LVL7" style:family="text">
      <style:text-properties style:font-name="Wingdings" fo:font-size="10pt" style:font-size-asian="10pt"/>
    </style:style>
    <style:style style:name="WW_CharLFO40LVL8" style:family="text">
      <style:text-properties style:font-name="Wingdings" fo:font-size="10pt" style:font-size-asian="10pt"/>
    </style:style>
    <style:style style:name="WW_CharLFO40LVL9" style:family="text">
      <style:text-properties style:font-name="Wingdings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Courier New" fo:font-size="10pt" style:font-size-asian="10pt"/>
    </style:style>
    <style:style style:name="WW_CharLFO41LVL3" style:family="text">
      <style:text-properties style:font-name="Wingdings" fo:font-size="10pt" style:font-size-asian="10pt"/>
    </style:style>
    <style:style style:name="WW_CharLFO41LVL4" style:family="text">
      <style:text-properties style:font-name="Wingdings" fo:font-size="10pt" style:font-size-asian="10pt"/>
    </style:style>
    <style:style style:name="WW_CharLFO41LVL5" style:family="text">
      <style:text-properties style:font-name="Wingdings" fo:font-size="10pt" style:font-size-asian="10pt"/>
    </style:style>
    <style:style style:name="WW_CharLFO41LVL6" style:family="text">
      <style:text-properties style:font-name="Wingdings" fo:font-size="10pt" style:font-size-asian="10pt"/>
    </style:style>
    <style:style style:name="WW_CharLFO41LVL7" style:family="text">
      <style:text-properties style:font-name="Wingdings" fo:font-size="10pt" style:font-size-asian="10pt"/>
    </style:style>
    <style:style style:name="WW_CharLFO41LVL8" style:family="text">
      <style:text-properties style:font-name="Wingdings" fo:font-size="10pt" style:font-size-asian="10pt"/>
    </style:style>
    <style:style style:name="WW_CharLFO41LVL9" style:family="text">
      <style:text-properties style:font-name="Wingdings" fo:font-size="10pt" style:font-size-asian="10pt"/>
    </style:style>
    <style:style style:name="WW_CharLFO42LVL1" style:family="text">
      <style:text-properties style:font-name="Symbol" fo:font-size="10pt" style:font-size-asian="10pt"/>
    </style:style>
    <style:style style:name="WW_CharLFO42LVL2" style:family="text">
      <style:text-properties style:font-name="Courier New" fo:font-size="10pt" style:font-size-asian="10pt"/>
    </style:style>
    <style:style style:name="WW_CharLFO42LVL3" style:family="text">
      <style:text-properties style:font-name="Wingdings" fo:font-size="10pt" style:font-size-asian="10pt"/>
    </style:style>
    <style:style style:name="WW_CharLFO42LVL4" style:family="text">
      <style:text-properties style:font-name="Wingdings" fo:font-size="10pt" style:font-size-asian="10pt"/>
    </style:style>
    <style:style style:name="WW_CharLFO42LVL5" style:family="text">
      <style:text-properties style:font-name="Wingdings" fo:font-size="10pt" style:font-size-asian="10pt"/>
    </style:style>
    <style:style style:name="WW_CharLFO42LVL6" style:family="text">
      <style:text-properties style:font-name="Wingdings" fo:font-size="10pt" style:font-size-asian="10pt"/>
    </style:style>
    <style:style style:name="WW_CharLFO42LVL7" style:family="text">
      <style:text-properties style:font-name="Wingdings" fo:font-size="10pt" style:font-size-asian="10pt"/>
    </style:style>
    <style:style style:name="WW_CharLFO42LVL8" style:family="text">
      <style:text-properties style:font-name="Wingdings" fo:font-size="10pt" style:font-size-asian="10pt"/>
    </style:style>
    <style:style style:name="WW_CharLFO42LVL9" style:family="text">
      <style:text-properties style:font-name="Wingdings" fo:font-size="10pt" style:font-size-asian="10pt"/>
    </style:style>
    <style:style style:name="WW_CharLFO43LVL1" style:family="text">
      <style:text-properties style:font-name="Symbol" fo:font-size="10pt" style:font-size-asian="10pt"/>
    </style:style>
    <style:style style:name="WW_CharLFO43LVL2" style:family="text">
      <style:text-properties style:font-name="Courier New" fo:font-size="10pt" style:font-size-asian="10pt"/>
    </style:style>
    <style:style style:name="WW_CharLFO43LVL3" style:family="text">
      <style:text-properties style:font-name="Wingdings" fo:font-size="10pt" style:font-size-asian="10pt"/>
    </style:style>
    <style:style style:name="WW_CharLFO43LVL4" style:family="text">
      <style:text-properties style:font-name="Wingdings" fo:font-size="10pt" style:font-size-asian="10pt"/>
    </style:style>
    <style:style style:name="WW_CharLFO43LVL5" style:family="text">
      <style:text-properties style:font-name="Wingdings" fo:font-size="10pt" style:font-size-asian="10pt"/>
    </style:style>
    <style:style style:name="WW_CharLFO43LVL6" style:family="text">
      <style:text-properties style:font-name="Wingdings" fo:font-size="10pt" style:font-size-asian="10pt"/>
    </style:style>
    <style:style style:name="WW_CharLFO43LVL7" style:family="text">
      <style:text-properties style:font-name="Wingdings" fo:font-size="10pt" style:font-size-asian="10pt"/>
    </style:style>
    <style:style style:name="WW_CharLFO43LVL8" style:family="text">
      <style:text-properties style:font-name="Wingdings" fo:font-size="10pt" style:font-size-asian="10pt"/>
    </style:style>
    <style:style style:name="WW_CharLFO43LVL9" style:family="text">
      <style:text-properties style:font-name="Wingdings" fo:font-size="10pt" style:font-size-asian="10pt"/>
    </style:style>
    <style:style style:name="WW_CharLFO44LVL1" style:family="text">
      <style:text-properties style:font-name="Symbol" fo:font-size="10pt" style:font-size-asian="10pt"/>
    </style:style>
    <style:style style:name="WW_CharLFO44LVL2" style:family="text">
      <style:text-properties style:font-name="Courier New" fo:font-size="10pt" style:font-size-asian="10pt"/>
    </style:style>
    <style:style style:name="WW_CharLFO44LVL3" style:family="text">
      <style:text-properties style:font-name="Wingdings" fo:font-size="10pt" style:font-size-asian="10pt"/>
    </style:style>
    <style:style style:name="WW_CharLFO44LVL4" style:family="text">
      <style:text-properties style:font-name="Wingdings" fo:font-size="10pt" style:font-size-asian="10pt"/>
    </style:style>
    <style:style style:name="WW_CharLFO44LVL5" style:family="text">
      <style:text-properties style:font-name="Wingdings" fo:font-size="10pt" style:font-size-asian="10pt"/>
    </style:style>
    <style:style style:name="WW_CharLFO44LVL6" style:family="text">
      <style:text-properties style:font-name="Wingdings" fo:font-size="10pt" style:font-size-asian="10pt"/>
    </style:style>
    <style:style style:name="WW_CharLFO44LVL7" style:family="text">
      <style:text-properties style:font-name="Wingdings" fo:font-size="10pt" style:font-size-asian="10pt"/>
    </style:style>
    <style:style style:name="WW_CharLFO44LVL8" style:family="text">
      <style:text-properties style:font-name="Wingdings" fo:font-size="10pt" style:font-size-asian="10pt"/>
    </style:style>
    <style:style style:name="WW_CharLFO44LVL9" style:family="text">
      <style:text-properties style:font-name="Wingdings" fo:font-size="10pt" style:font-size-asian="10pt"/>
    </style:style>
    <style:style style:name="WW_CharLFO45LVL1" style:family="text">
      <style:text-properties style:font-name="Symbol" fo:font-size="10pt" style:font-size-asian="10pt"/>
    </style:style>
    <style:style style:name="WW_CharLFO45LVL2" style:family="text">
      <style:text-properties style:font-name="Courier New" fo:font-size="10pt" style:font-size-asian="10pt"/>
    </style:style>
    <style:style style:name="WW_CharLFO45LVL3" style:family="text">
      <style:text-properties style:font-name="Wingdings" fo:font-size="10pt" style:font-size-asian="10pt"/>
    </style:style>
    <style:style style:name="WW_CharLFO45LVL4" style:family="text">
      <style:text-properties style:font-name="Wingdings" fo:font-size="10pt" style:font-size-asian="10pt"/>
    </style:style>
    <style:style style:name="WW_CharLFO45LVL5" style:family="text">
      <style:text-properties style:font-name="Wingdings" fo:font-size="10pt" style:font-size-asian="10pt"/>
    </style:style>
    <style:style style:name="WW_CharLFO45LVL6" style:family="text">
      <style:text-properties style:font-name="Wingdings" fo:font-size="10pt" style:font-size-asian="10pt"/>
    </style:style>
    <style:style style:name="WW_CharLFO45LVL7" style:family="text">
      <style:text-properties style:font-name="Wingdings" fo:font-size="10pt" style:font-size-asian="10pt"/>
    </style:style>
    <style:style style:name="WW_CharLFO45LVL8" style:family="text">
      <style:text-properties style:font-name="Wingdings" fo:font-size="10pt" style:font-size-asian="10pt"/>
    </style:style>
    <style:style style:name="WW_CharLFO45LVL9" style:family="text">
      <style:text-properties style:font-name="Wingdings" fo:font-size="10pt" style:font-size-asian="10pt"/>
    </style:style>
    <style:style style:name="WW_CharLFO46LVL1" style:family="text">
      <style:text-properties style:font-name="Symbol" fo:font-size="10pt" style:font-size-asian="10pt"/>
    </style:style>
    <style:style style:name="WW_CharLFO46LVL2" style:family="text">
      <style:text-properties style:font-name="Courier New" fo:font-size="10pt" style:font-size-asian="10pt"/>
    </style:style>
    <style:style style:name="WW_CharLFO46LVL3" style:family="text">
      <style:text-properties style:font-name="Wingdings" fo:font-size="10pt" style:font-size-asian="10pt"/>
    </style:style>
    <style:style style:name="WW_CharLFO46LVL4" style:family="text">
      <style:text-properties style:font-name="Wingdings" fo:font-size="10pt" style:font-size-asian="10pt"/>
    </style:style>
    <style:style style:name="WW_CharLFO46LVL5" style:family="text">
      <style:text-properties style:font-name="Wingdings" fo:font-size="10pt" style:font-size-asian="10pt"/>
    </style:style>
    <style:style style:name="WW_CharLFO46LVL6" style:family="text">
      <style:text-properties style:font-name="Wingdings" fo:font-size="10pt" style:font-size-asian="10pt"/>
    </style:style>
    <style:style style:name="WW_CharLFO46LVL7" style:family="text">
      <style:text-properties style:font-name="Wingdings" fo:font-size="10pt" style:font-size-asian="10pt"/>
    </style:style>
    <style:style style:name="WW_CharLFO46LVL8" style:family="text">
      <style:text-properties style:font-name="Wingdings" fo:font-size="10pt" style:font-size-asian="10pt"/>
    </style:style>
    <style:style style:name="WW_CharLFO46LVL9" style:family="text">
      <style:text-properties style:font-name="Wingdings" fo:font-size="10pt" style:font-size-asian="10pt"/>
    </style:style>
    <style:style style:name="WW_CharLFO47LVL1" style:family="text">
      <style:text-properties style:font-name="Symbol" fo:font-size="10pt" style:font-size-asian="10pt"/>
    </style:style>
    <style:style style:name="WW_CharLFO47LVL2" style:family="text">
      <style:text-properties style:font-name="Courier New" fo:font-size="10pt" style:font-size-asian="10pt"/>
    </style:style>
    <style:style style:name="WW_CharLFO47LVL3" style:family="text">
      <style:text-properties style:font-name="Wingdings" fo:font-size="10pt" style:font-size-asian="10pt"/>
    </style:style>
    <style:style style:name="WW_CharLFO47LVL4" style:family="text">
      <style:text-properties style:font-name="Wingdings" fo:font-size="10pt" style:font-size-asian="10pt"/>
    </style:style>
    <style:style style:name="WW_CharLFO47LVL5" style:family="text">
      <style:text-properties style:font-name="Wingdings" fo:font-size="10pt" style:font-size-asian="10pt"/>
    </style:style>
    <style:style style:name="WW_CharLFO47LVL6" style:family="text">
      <style:text-properties style:font-name="Wingdings" fo:font-size="10pt" style:font-size-asian="10pt"/>
    </style:style>
    <style:style style:name="WW_CharLFO47LVL7" style:family="text">
      <style:text-properties style:font-name="Wingdings" fo:font-size="10pt" style:font-size-asian="10pt"/>
    </style:style>
    <style:style style:name="WW_CharLFO47LVL8" style:family="text">
      <style:text-properties style:font-name="Wingdings" fo:font-size="10pt" style:font-size-asian="10pt"/>
    </style:style>
    <style:style style:name="WW_CharLFO47LVL9" style:family="text">
      <style:text-properties style:font-name="Wingdings" fo:font-size="10pt" style:font-size-asian="10pt"/>
    </style:style>
    <style:style style:name="WW_CharLFO48LVL1" style:family="text">
      <style:text-properties style:font-name="Symbol" fo:font-size="10pt" style:font-size-asian="10pt"/>
    </style:style>
    <style:style style:name="WW_CharLFO48LVL2" style:family="text">
      <style:text-properties style:font-name="Courier New" fo:font-size="10pt" style:font-size-asian="10pt"/>
    </style:style>
    <style:style style:name="WW_CharLFO48LVL3" style:family="text">
      <style:text-properties style:font-name="Wingdings" fo:font-size="10pt" style:font-size-asian="10pt"/>
    </style:style>
    <style:style style:name="WW_CharLFO48LVL4" style:family="text">
      <style:text-properties style:font-name="Wingdings" fo:font-size="10pt" style:font-size-asian="10pt"/>
    </style:style>
    <style:style style:name="WW_CharLFO48LVL5" style:family="text">
      <style:text-properties style:font-name="Wingdings" fo:font-size="10pt" style:font-size-asian="10pt"/>
    </style:style>
    <style:style style:name="WW_CharLFO48LVL6" style:family="text">
      <style:text-properties style:font-name="Wingdings" fo:font-size="10pt" style:font-size-asian="10pt"/>
    </style:style>
    <style:style style:name="WW_CharLFO48LVL7" style:family="text">
      <style:text-properties style:font-name="Wingdings" fo:font-size="10pt" style:font-size-asian="10pt"/>
    </style:style>
    <style:style style:name="WW_CharLFO48LVL8" style:family="text">
      <style:text-properties style:font-name="Wingdings" fo:font-size="10pt" style:font-size-asian="10pt"/>
    </style:style>
    <style:style style:name="WW_CharLFO48LVL9" style:family="text">
      <style:text-properties style:font-name="Wingdings" fo:font-size="10pt" style:font-size-asian="10pt"/>
    </style:style>
    <style:style style:name="WW_CharLFO49LVL1" style:family="text">
      <style:text-properties style:font-name="Symbol" fo:font-size="10pt" style:font-size-asian="10pt"/>
    </style:style>
    <style:style style:name="WW_CharLFO49LVL2" style:family="text">
      <style:text-properties style:font-name="Courier New" fo:font-size="10pt" style:font-size-asian="10pt"/>
    </style:style>
    <style:style style:name="WW_CharLFO49LVL3" style:family="text">
      <style:text-properties style:font-name="Wingdings" fo:font-size="10pt" style:font-size-asian="10pt"/>
    </style:style>
    <style:style style:name="WW_CharLFO49LVL4" style:family="text">
      <style:text-properties style:font-name="Wingdings" fo:font-size="10pt" style:font-size-asian="10pt"/>
    </style:style>
    <style:style style:name="WW_CharLFO49LVL5" style:family="text">
      <style:text-properties style:font-name="Wingdings" fo:font-size="10pt" style:font-size-asian="10pt"/>
    </style:style>
    <style:style style:name="WW_CharLFO49LVL6" style:family="text">
      <style:text-properties style:font-name="Wingdings" fo:font-size="10pt" style:font-size-asian="10pt"/>
    </style:style>
    <style:style style:name="WW_CharLFO49LVL7" style:family="text">
      <style:text-properties style:font-name="Wingdings" fo:font-size="10pt" style:font-size-asian="10pt"/>
    </style:style>
    <style:style style:name="WW_CharLFO49LVL8" style:family="text">
      <style:text-properties style:font-name="Wingdings" fo:font-size="10pt" style:font-size-asian="10pt"/>
    </style:style>
    <style:style style:name="WW_CharLFO49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ilvia Dalla Benetta</meta:initial-creator>
    <dc:creator>Giorgia Fagnani</dc:creator>
    <meta:creation-date>2026-07-27T12:46:00Z</meta:creation-date>
    <dc:date>2026-07-27T12:46:00Z</dc:date>
    <meta:print-date>2026-07-20T09:41:00Z</meta:print-date>
    <meta:template xlink:href="Normal" xlink:type="simple"/>
    <meta:editing-cycles>2</meta:editing-cycles>
    <meta:editing-duration>PT60S</meta:editing-duration>
    <meta:document-statistic meta:page-count="10" meta:paragraph-count="634" meta:word-count="6036" meta:character-count="41262" meta:row-count="1195" meta:non-whitespace-character-count="35860"/>
  </office:meta>
</office:document-meta>
</file>